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</table:table-row>
        <table:table-row>
          <table:table-cell office:string-value="AlertDay 09/01/2026" office:value-type="string">
            <text:p>AlertDay 09/01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22.2600" office:value-type="string">
            <text:p>22.2600</text:p>
          </table:table-cell>
        </table:table-row>
        <table:table-row>
          <table:table-cell office:string-value="AlertDay 09/02/2026" office:value-type="string">
            <text:p>AlertDay 09/02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5.6000" office:value-type="string">
            <text:p>15.6000</text:p>
          </table:table-cell>
        </table:table-row>
        <table:table-row>
          <table:table-cell office:string-value="AlertDay 09/03/2026" office:value-type="string">
            <text:p>AlertDay 09/03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7.5500" office:value-type="string">
            <text:p>17.5500</text:p>
          </table:table-cell>
        </table:table-row>
        <table:table-row>
          <table:table-cell office:string-value="AlertDay 09/04/2026" office:value-type="string">
            <text:p>AlertDay 09/04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22.8750" office:value-type="string">
            <text:p>22.8750</text:p>
          </table:table-cell>
        </table:table-row>
        <table:table-row>
          <table:table-cell office:string-value="AlertDay 09/09/2026" office:value-type="string">
            <text:p>AlertDay 09/09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5.2850" office:value-type="string">
            <text:p>15.2850</text:p>
          </table:table-cell>
        </table:table-row>
        <table:table-row>
          <table:table-cell office:string-value="AlertDay 09/12/2026" office:value-type="string">
            <text:p>AlertDay 09/12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5.5250" office:value-type="string">
            <text:p>15.5250</text:p>
          </table:table-cell>
        </table:table-row>
        <table:table-row>
          <table:table-cell office:string-value="AlertDay 09/13/2026" office:value-type="string">
            <text:p>AlertDay 09/13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5.5250" office:value-type="string">
            <text:p>15.525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4:33:06</meta:creation-date>
    <meta:editing-cycles>1</meta:editing-cycles>
    <dc:language>en</dc:language>
    <dc:creator>ZETHOU-WWEXT04P$</dc:creator>
    <dc:date>2026-09-14T04:33:06</dc:date>
    <meta:editing-duration>PT0.282S</meta:editing-duration>
  </office:meta>
</office:document-meta>
</file>