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3187" office:value-type="string">
            <text:p>3187</text:p>
          </table:table-cell>
          <table:table-cell office:string-value="08/01/2026" office:value-type="string">
            <text:p>08/01/2026</text:p>
          </table:table-cell>
          <table:table-cell office:string-value="09/13/2026 11:20PM" office:value-type="string">
            <text:p>09/13/2026 11:20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31561" office:value-type="string">
            <text:p>-31561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185" office:value-type="string">
            <text:p>3185</text:p>
          </table:table-cell>
          <table:table-cell office:string-value="08/01/2026" office:value-type="string">
            <text:p>08/01/2026</text:p>
          </table:table-cell>
          <table:table-cell office:string-value="09/13/2026 11:20PM" office:value-type="string">
            <text:p>09/13/2026 11:20PM</text:p>
          </table:table-cell>
          <table:table-cell office:string-value="FZE" office:value-type="string">
            <text:p>FZE</text:p>
          </table:table-cell>
          <table:table-cell office:string-value="131867199        " office:value-type="string">
            <text:p>131867199 <text:s text:c="7"/></text:p>
          </table:table-cell>
          <table:table-cell office:string-value="Montgomery Energy Resources, Ltd." office:value-type="string">
            <text:p>Montgomery Energy Resources, Ltd.</text:p>
          </table:table-cell>
          <table:table-cell office:string-value="194301529        " office:value-type="string">
            <text:p>194301529 <text:s text:c="7"/></text:p>
          </table:table-cell>
          <table:table-cell office:string-value="Castex Energy, Inc" office:value-type="string">
            <text:p>Castex Energy, Inc</text:p>
          </table:table-cell>
          <table:table-cell office:string-value="Mary Cheatham" office:value-type="string">
            <text:p>Mary Cheatham</text:p>
          </table:table-cell>
          <table:table-cell office:string-value="936-449-5426" office:value-type="string">
            <text:p>936-449-5426</text:p>
          </table:table-cell>
          <table:table-cell office:string-value="-249" office:value-type="string">
            <text:p>-249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337" office:value-type="string">
            <text:p>2337</text:p>
          </table:table-cell>
          <table:table-cell office:string-value="08/01/2026" office:value-type="string">
            <text:p>08/01/2026</text:p>
          </table:table-cell>
          <table:table-cell office:string-value="09/13/2026 11:20PM" office:value-type="string">
            <text:p>09/13/2026 11:20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14105" office:value-type="string">
            <text:p>14105</text:p>
          </table:table-cell>
          <table:table-cell office:string-value="ERC" office:value-type="string">
            <text:p>ERC</text:p>
          </table:table-cell>
          <table:table-cell office:string-value="Due To Svc Requester" office:value-type="string">
            <text:p>Due To Svc Requester</text:p>
          </table:table-cell>
        </table:table-row>
        <table:table-row>
          <table:table-cell office:string-value="2361" office:value-type="string">
            <text:p>2361</text:p>
          </table:table-cell>
          <table:table-cell office:string-value="08/01/2026" office:value-type="string">
            <text:p>08/01/2026</text:p>
          </table:table-cell>
          <table:table-cell office:string-value="09/13/2026 11:20PM" office:value-type="string">
            <text:p>09/13/2026 11:20PM</text:p>
          </table:table-cell>
          <table:table-cell office:string-value="FZE" office:value-type="string">
            <text:p>FZE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009140559        " office:value-type="string">
            <text:p>009140559 <text:s text:c="7"/></text:p>
          </table:table-cell>
          <table:table-cell office:string-value="Chevron U.S.A. Inc." office:value-type="string">
            <text:p>Chevron U.S.A. Inc.</text:p>
          </table:table-cell>
          <table:table-cell office:string-value="Catina Fairweather" office:value-type="string">
            <text:p>Catina Fairweather</text:p>
          </table:table-cell>
          <table:table-cell office:string-value="832-854-7051" office:value-type="string">
            <text:p>832-854-7051</text:p>
          </table:table-cell>
          <table:table-cell office:string-value="-344" office:value-type="string">
            <text:p>-344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2744" office:value-type="string">
            <text:p>2744</text:p>
          </table:table-cell>
          <table:table-cell office:string-value="08/01/2026" office:value-type="string">
            <text:p>08/01/2026</text:p>
          </table:table-cell>
          <table:table-cell office:string-value="09/13/2026 11:20PM" office:value-type="string">
            <text:p>09/13/2026 11:20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-2" office:value-type="string">
            <text:p>-2</text:p>
          </table:table-cell>
          <table:table-cell office:string-value="EDC" office:value-type="string">
            <text:p>EDC</text:p>
          </table:table-cell>
          <table:table-cell office:string-value="Due From Svc Requester" office:value-type="string">
            <text:p>Due From Svc Requester</text:p>
          </table:table-cell>
        </table:table-row>
        <table:table-row>
          <table:table-cell office:string-value="3747" office:value-type="string">
            <text:p>3747</text:p>
          </table:table-cell>
          <table:table-cell office:string-value="08/01/2026" office:value-type="string">
            <text:p>08/01/2026</text:p>
          </table:table-cell>
          <table:table-cell office:string-value="09/13/2026 11:20PM" office:value-type="string">
            <text:p>09/13/2026 11:20PM</text:p>
          </table:table-cell>
          <table:table-cell office:string-value="FZE" office:value-type="string">
            <text:p>FZE</text:p>
          </table:table-cell>
          <table:table-cell office:string-value="124847810        " office:value-type="string">
            <text:p>124847810 <text:s text:c="7"/></text:p>
          </table:table-cell>
          <table:table-cell office:string-value="Southwest Energy, L.P." office:value-type="string">
            <text:p>Southwest Energy, L.P.</text:p>
          </table:table-cell>
          <table:table-cell office:string-value="605981682        " office:value-type="string">
            <text:p>605981682 <text:s text:c="7"/></text:p>
          </table:table-cell>
          <table:table-cell office:string-value="ENI Petroleum US LLC" office:value-type="string">
            <text:p>ENI Petroleum US LLC</text:p>
          </table:table-cell>
          <table:table-cell office:string-value="Jenna Green" office:value-type="string">
            <text:p>Jenna Green</text:p>
          </table:table-cell>
          <table:table-cell office:string-value="713-235-7519" office:value-type="string">
            <text:p>713-235-7519</text:p>
          </table:table-cell>
          <table:table-cell office:string-value="284" office:value-type="string">
            <text:p>284</text:p>
          </table:table-cell>
          <table:table-cell office:string-value="ERC" office:value-type="string">
            <text:p>ERC</text:p>
          </table:table-cell>
          <table:table-cell office:string-value="Due To Svc Requester" office:value-type="string">
            <text:p>Due To Svc Request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29</meta:creation-date>
    <meta:editing-cycles>1</meta:editing-cycles>
    <dc:language>en</dc:language>
    <dc:creator>ZETHOU-WWEXT03P$</dc:creator>
    <dc:date>2026-09-13T23:20:29</dc:date>
    <meta:editing-duration>PT0.090S</meta:editing-duration>
  </office:meta>
</office:document-meta>
</file>