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62410" office:value-type="string">
            <text:p>-262410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31292" office:value-type="string">
            <text:p>-131292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itt Dukes" office:value-type="string">
            <text:p>Witt Dukes</text:p>
          </table:table-cell>
          <table:table-cell office:string-value="251-445-1234" office:value-type="string">
            <text:p>251-445-1234</text:p>
          </table:table-cell>
          <table:table-cell office:string-value="witt.dukes@bp.com" office:value-type="string">
            <text:p>witt.dukes@bp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" office:value-type="string">
            <text:p>-45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59" office:value-type="string">
            <text:p>2559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93" office:value-type="string">
            <text:p>293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31338" office:value-type="string">
            <text:p>131338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308" office:value-type="string">
            <text:p>-14308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468" office:value-type="string">
            <text:p>-3468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ancy Coleman" office:value-type="string">
            <text:p>Nancy Coleman</text:p>
          </table:table-cell>
          <table:table-cell office:string-value="346-203-0303" office:value-type="string">
            <text:p>346-203-0303</text:p>
          </table:table-cell>
          <table:table-cell office:string-value="nancy.coleman@conocophillips.com" office:value-type="string">
            <text:p>nancy.coleman@conocophillip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7757" office:value-type="string">
            <text:p>27757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elanie Holbrook" office:value-type="string">
            <text:p>Melanie Holbrook</text:p>
          </table:table-cell>
          <table:table-cell office:string-value="980-373-1810" office:value-type="string">
            <text:p>980-373-1810</text:p>
          </table:table-cell>
          <table:table-cell office:string-value="melanie.holbrook@duke-energy.com" office:value-type="string">
            <text:p>melanie.holbrook@duke-energy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057" office:value-type="string">
            <text:p>-2057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7487" office:value-type="string">
            <text:p>-7487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55" office:value-type="string">
            <text:p>-255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536" office:value-type="string">
            <text:p>-1536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98315" office:value-type="string">
            <text:p>-98315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5080" office:value-type="string">
            <text:p>-5080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87296" office:value-type="string">
            <text:p>-87296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6590" office:value-type="string">
            <text:p>-46590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5885" office:value-type="string">
            <text:p>-35885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18724" office:value-type="string">
            <text:p>-18724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6354" office:value-type="string">
            <text:p>16354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8" office:value-type="string">
            <text:p>8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1552" office:value-type="string">
            <text:p>-11552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723" office:value-type="string">
            <text:p>-10723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KEVIN ROBERTS" office:value-type="string">
            <text:p>KEVIN ROBERTS</text:p>
          </table:table-cell>
          <table:table-cell office:string-value="832-325-1831" office:value-type="string">
            <text:p>832-325-1831</text:p>
          </table:table-cell>
          <table:table-cell office:string-value="kevinr@interconnresources.com" office:value-type="string">
            <text:p>kevinr@interconnresource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12066" office:value-type="string">
            <text:p>512066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93066" office:value-type="string">
            <text:p>-93066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068" office:value-type="string">
            <text:p>1068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9047" office:value-type="string">
            <text:p>-39047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024" office:value-type="string">
            <text:p>25024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CHRIS TILLMAN" office:value-type="string">
            <text:p>CHRIS TILLMAN</text:p>
          </table:table-cell>
          <table:table-cell office:string-value="334-427-3383" office:value-type="string">
            <text:p>334-427-3383</text:p>
          </table:table-cell>
          <table:table-cell office:string-value="chris.tillman@powersouth.com" office:value-type="string">
            <text:p>chris.tillman@powersouth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6798" office:value-type="string">
            <text:p>6798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31" office:value-type="string">
            <text:p>31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72" office:value-type="string">
            <text:p>372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8347" office:value-type="string">
            <text:p>8347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180" office:value-type="string">
            <text:p>180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SFTS DELIVERY" office:value-type="string">
            <text:p>SFTS DELIVERY</text:p>
          </table:table-cell>
          <table:table-cell office:string-value="Due To Svc Requester" office:value-type="string">
            <text:p>Due To Svc Requester</text:p>
          </table:table-cell>
          <table:table-cell office:string-value="-223" office:value-type="string">
            <text:p>-223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28" office:value-type="string">
            <text:p>-228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781" office:value-type="string">
            <text:p>-12781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Kate Mysatyukow" office:value-type="string">
            <text:p>Kate Mysatyukow</text:p>
          </table:table-cell>
          <table:table-cell office:string-value="813-739-1426" office:value-type="string">
            <text:p>813-739-1426</text:p>
          </table:table-cell>
          <table:table-cell office:string-value="KMysatyukow@seminole-electric.com" office:value-type="string">
            <text:p>KMysatyukow@seminole-electric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7274" office:value-type="string">
            <text:p>-37274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Jordan Sallee" office:value-type="string">
            <text:p>Jordan Sallee</text:p>
          </table:table-cell>
          <table:table-cell office:string-value="713-767-5325" office:value-type="string">
            <text:p>713-767-5325</text:p>
          </table:table-cell>
          <table:table-cell office:string-value="jordan.sallee@shell.com" office:value-type="string">
            <text:p>jordan.sallee@shell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92" office:value-type="string">
            <text:p>-12992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1178" office:value-type="string">
            <text:p>21178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LAUREL Meyers" office:value-type="string">
            <text:p>LAUREL Meyers</text:p>
          </table:table-cell>
          <table:table-cell office:string-value="813-228-1263" office:value-type="string">
            <text:p>813-228-1263</text:p>
          </table:table-cell>
          <table:table-cell office:string-value="llmeyers@tecoenergy.com" office:value-type="string">
            <text:p>llmeyers@tecoenergy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878" office:value-type="string">
            <text:p>-878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" office:value-type="string">
            <text:p>-45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30" office:value-type="string">
            <text:p>530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09/10/2026 04:22PM" office:value-type="string">
            <text:p>09/10/2026 04:22PM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08" office:value-type="string">
            <text:p>-308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Zachary Schneider" office:value-type="string">
            <text:p>Zachary Schneider</text:p>
          </table:table-cell>
          <table:table-cell office:string-value="763-543-4639" office:value-type="string">
            <text:p>763-543-4639</text:p>
          </table:table-cell>
          <table:table-cell office:string-value="zschneider@world-kinect.com" office:value-type="string">
            <text:p>zschneider@world-kinect.co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2:58</meta:creation-date>
    <meta:editing-cycles>1</meta:editing-cycles>
    <dc:language>en</dc:language>
    <dc:creator>ZETHOU-WWEXT03P$</dc:creator>
    <dc:date>2026-09-14T04:32:58</dc:date>
    <meta:editing-duration>PT0.135S</meta:editing-duration>
  </office:meta>
</office:document-meta>
</file>