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Loc Purp Desc" office:value-type="string">
            <text:p>Loc Purp Desc</text:p>
          </table:table-cell>
          <table:table-cell office:string-value="Type" office:value-type="string">
            <text:p>Type</text:p>
          </table:table-cell>
          <table:table-cell office:string-value="Meter" office:value-type="string">
            <text:p>Meter</text:p>
          </table:table-cell>
          <table:table-cell office:string-value="R/D" office:value-type="string">
            <text:p>R/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Survey/Township" office:value-type="string">
            <text:p>Survey/Township</text:p>
          </table:table-cell>
          <table:table-cell office:string-value="Blk/Range" office:value-type="string">
            <text:p>Blk/Range</text:p>
          </table:table-cell>
          <table:table-cell office:string-value="Section" office:value-type="string">
            <text:p>Section</text:p>
          </table:table-cell>
          <table:table-cell office:string-value="Area" office:value-type="string">
            <text:p>Area</text:p>
          </table:table-cell>
          <table:table-cell office:string-value="Loc Zn" office:value-type="string">
            <text:p>Loc Zn</text:p>
          </table:table-cell>
        </table:table-row>
        <table:table-row>
          <table:table-cell office:string-value="78512" office:value-type="string">
            <text:p>78512</text:p>
          </table:table-cell>
          <table:table-cell office:string-value="SWN/SOUTH RAINBOW                       " office:value-type="string">
            <text:p>SWN/SOUTH RAINBOW <text:s text:c="22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7" office:value-type="string">
            <text:p>2014007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CONWAY                        " office:value-type="string">
            <text:p>CONWAY <text:s text:c="23"/></text:p>
          </table:table-cell>
          <table:table-cell office:string-value="8   N" office:value-type="string">
            <text:p>8 <text:s text:c="2"/>N</text:p>
          </table:table-cell>
          <table:table-cell office:string-value="15  W" office:value-type="string">
            <text:p>15 <text:s text:c="1"/>W</text:p>
          </table:table-cell>
          <table:table-cell office:string-value="17   " office:value-type="string">
            <text:p>17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3" office:value-type="string">
            <text:p>78513</text:p>
          </table:table-cell>
          <table:table-cell office:string-value="SWN/SOUTHEAST RAINBOW                   " office:value-type="string">
            <text:p>SWN/SOUTHEAST RAINBOW <text:s text:c="18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3" office:value-type="string">
            <text:p>2014003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CONWAY                        " office:value-type="string">
            <text:p>CONWAY <text:s text:c="23"/></text:p>
          </table:table-cell>
          <table:table-cell office:string-value="8   N" office:value-type="string">
            <text:p>8 <text:s text:c="2"/>N</text:p>
          </table:table-cell>
          <table:table-cell office:string-value="14  W" office:value-type="string">
            <text:p>14 <text:s text:c="1"/>W</text:p>
          </table:table-cell>
          <table:table-cell office:string-value="9    " office:value-type="string">
            <text:p>9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4" office:value-type="string">
            <text:p>78514</text:p>
          </table:table-cell>
          <table:table-cell office:string-value="SWN/COVE CREEK                          " office:value-type="string">
            <text:p>SWN/COVE CREEK <text:s text:c="25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4" office:value-type="string">
            <text:p>2014004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4  W" office:value-type="string">
            <text:p>14 <text:s text:c="1"/>W</text:p>
          </table:table-cell>
          <table:table-cell office:string-value="11   " office:value-type="string">
            <text:p>11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5" office:value-type="string">
            <text:p>78515</text:p>
          </table:table-cell>
          <table:table-cell office:string-value="SWN/YOGI-CADDIS                         " office:value-type="string">
            <text:p>SWN/YOGI-CADDIS <text:s text:c="24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3" office:value-type="string">
            <text:p>2014013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3  W" office:value-type="string">
            <text:p>13 <text:s text:c="1"/>W</text:p>
          </table:table-cell>
          <table:table-cell office:string-value="12   " office:value-type="string">
            <text:p>12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6" office:value-type="string">
            <text:p>78516</text:p>
          </table:table-cell>
          <table:table-cell office:string-value="SWN/YELLOWSTONE                         " office:value-type="string">
            <text:p>SWN/YELLOWSTONE <text:s text:c="24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2" office:value-type="string">
            <text:p>2014012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2  W" office:value-type="string">
            <text:p>12 <text:s text:c="1"/>W</text:p>
          </table:table-cell>
          <table:table-cell office:string-value="9    " office:value-type="string">
            <text:p>9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7" office:value-type="string">
            <text:p>78517</text:p>
          </table:table-cell>
          <table:table-cell office:string-value="SWN/NEW QUITMAN                         " office:value-type="string">
            <text:p>SWN/NEW QUITMAN <text:s text:c="24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2" office:value-type="string">
            <text:p>2014002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1  W" office:value-type="string">
            <text:p>11 <text:s text:c="1"/>W</text:p>
          </table:table-cell>
          <table:table-cell office:string-value="7    " office:value-type="string">
            <text:p>7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8" office:value-type="string">
            <text:p>78518</text:p>
          </table:table-cell>
          <table:table-cell office:string-value="CENTERPOINT/ROSE BUD                    " office:value-type="string">
            <text:p>CENTERPOINT/ROSE BUD <text:s text:c="1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1" office:value-type="string">
            <text:p>2014011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9   W" office:value-type="string">
            <text:p>9 <text:s text:c="2"/>W</text:p>
          </table:table-cell>
          <table:table-cell office:string-value="6    " office:value-type="string">
            <text:p>6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9" office:value-type="string">
            <text:p>78519</text:p>
          </table:table-cell>
          <table:table-cell office:string-value="SWN/MIDGE #1                            " office:value-type="string">
            <text:p>SWN/MIDGE #1 <text:s text:c="27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5" office:value-type="string">
            <text:p>2014005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9   N" office:value-type="string">
            <text:p>9 <text:s text:c="2"/>N</text:p>
          </table:table-cell>
          <table:table-cell office:string-value="8   W" office:value-type="string">
            <text:p>8 <text:s text:c="2"/>W</text:p>
          </table:table-cell>
          <table:table-cell office:string-value="26   " office:value-type="string">
            <text:p>26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20" office:value-type="string">
            <text:p>78520</text:p>
          </table:table-cell>
          <table:table-cell office:string-value="SWN/MIDGE #2                            " office:value-type="string">
            <text:p>SWN/MIDGE #2 <text:s text:c="27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6" office:value-type="string">
            <text:p>2014006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9   N" office:value-type="string">
            <text:p>9 <text:s text:c="2"/>N</text:p>
          </table:table-cell>
          <table:table-cell office:string-value="7   W" office:value-type="string">
            <text:p>7 <text:s text:c="2"/>W</text:p>
          </table:table-cell>
          <table:table-cell office:string-value="27   " office:value-type="string">
            <text:p>27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21" office:value-type="string">
            <text:p>78521</text:p>
          </table:table-cell>
          <table:table-cell office:string-value="SWN/TIGER                               " office:value-type="string">
            <text:p>SWN/TIGER <text:s text:c="30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9" office:value-type="string">
            <text:p>2014009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9   N" office:value-type="string">
            <text:p>9 <text:s text:c="2"/>N</text:p>
          </table:table-cell>
          <table:table-cell office:string-value="6   W" office:value-type="string">
            <text:p>6 <text:s text:c="2"/>W</text:p>
          </table:table-cell>
          <table:table-cell office:string-value="34   " office:value-type="string">
            <text:p>34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22" office:value-type="string">
            <text:p>78522</text:p>
          </table:table-cell>
          <table:table-cell office:string-value="NGPL RUSSELL                            " office:value-type="string">
            <text:p>NGPL RUSSELL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2011000" office:value-type="string">
            <text:p>2011000</text:p>
          </table:table-cell>
          <table:table-cell office:string-value="D" office:value-type="string">
            <text:p>D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5   W" office:value-type="string">
            <text:p>5 <text:s text:c="2"/>W</text:p>
          </table:table-cell>
          <table:table-cell office:string-value="3    " office:value-type="string">
            <text:p>3 <text:s text:c="3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8523" office:value-type="string">
            <text:p>78523</text:p>
          </table:table-cell>
          <table:table-cell office:string-value="TEXAS GAS LULA                          " office:value-type="string">
            <text:p>TEXAS GAS LULA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2011002" office:value-type="string">
            <text:p>2011002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COAHOMA                       " office:value-type="string">
            <text:p>COAHOMA <text:s text:c="22"/></text:p>
          </table:table-cell>
          <table:table-cell office:string-value="30  N" office:value-type="string">
            <text:p>30 <text:s text:c="1"/>N</text:p>
          </table:table-cell>
          <table:table-cell office:string-value="2   W" office:value-type="string">
            <text:p>2 <text:s text:c="2"/>W</text:p>
          </table:table-cell>
          <table:table-cell office:string-value="30   " office:value-type="string">
            <text:p>30 <text:s text:c="2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8524" office:value-type="string">
            <text:p>78524</text:p>
          </table:table-cell>
          <table:table-cell office:string-value="ANR QUITMAN" office:value-type="string">
            <text:p>ANR QUITMA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2011001" office:value-type="string">
            <text:p>2011001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QUITMAN                       " office:value-type="string">
            <text:p>QUITMAN <text:s text:c="22"/></text:p>
          </table:table-cell>
          <table:table-cell office:string-value="28  N" office:value-type="string">
            <text:p>28 <text:s text:c="1"/>N</text:p>
          </table:table-cell>
          <table:table-cell office:string-value="1   W" office:value-type="string">
            <text:p>1 <text:s text:c="2"/>W</text:p>
          </table:table-cell>
          <table:table-cell office:string-value="13   " office:value-type="string">
            <text:p>13 <text:s text:c="2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8525" office:value-type="string">
            <text:p>78525</text:p>
          </table:table-cell>
          <table:table-cell office:string-value="TRUNKLINE PANOLA" office:value-type="string">
            <text:p>TRUNKLINE PANOL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2011003" office:value-type="string">
            <text:p>2011003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9   S" office:value-type="string">
            <text:p>9 <text:s text:c="2"/>S</text:p>
          </table:table-cell>
          <table:table-cell office:string-value="9   W" office:value-type="string">
            <text:p>9 <text:s text:c="2"/>W</text:p>
          </table:table-cell>
          <table:table-cell office:string-value="18   " office:value-type="string">
            <text:p>18 <text:s text:c="2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8526" office:value-type="string">
            <text:p>78526</text:p>
          </table:table-cell>
          <table:table-cell office:string-value="BHP/LITTLE CREEK                        " office:value-type="string">
            <text:p>BHP/LITTLE CREEK <text:s text:c="23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1" office:value-type="string">
            <text:p>2014001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9   N" office:value-type="string">
            <text:p>9 <text:s text:c="2"/>N</text:p>
          </table:table-cell>
          <table:table-cell office:string-value="7   W" office:value-type="string">
            <text:p>7 <text:s text:c="2"/>W</text:p>
          </table:table-cell>
          <table:table-cell office:string-value="29   " office:value-type="string">
            <text:p>29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44" office:value-type="string">
            <text:p>78544</text:p>
          </table:table-cell>
          <table:table-cell office:string-value="RUSSELL SUPPLY POOL                     " office:value-type="string">
            <text:p>RUSSELL SUPPLY POOL <text:s text:c="20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OODRUFF                      " office:value-type="string">
            <text:p>WOODRUFF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1    " office:value-type="string">
            <text:p>1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45" office:value-type="string">
            <text:p>78545</text:p>
          </table:table-cell>
          <table:table-cell office:string-value="PAL POOL POINT                          " office:value-type="string">
            <text:p>PAL POOL POINT <text:s text:c="25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OODRUFF                      " office:value-type="string">
            <text:p>WOODRUFF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1    " office:value-type="string">
            <text:p>1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56" office:value-type="string">
            <text:p>78556</text:p>
          </table:table-cell>
          <table:table-cell office:string-value=" PRAIRIE CREEK" office:value-type="string">
            <text:p> PRAIRIE CREEK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8" office:value-type="string">
            <text:p>2014008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CONWAY                        " office:value-type="string">
            <text:p>CONWAY <text:s text:c="23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57" office:value-type="string">
            <text:p>78557</text:p>
          </table:table-cell>
          <table:table-cell office:string-value="BHP/CENTER RIDGE                        " office:value-type="string">
            <text:p>BHP/CENTER RIDGE <text:s text:c="23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0" office:value-type="string">
            <text:p>2014000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9   W" office:value-type="string">
            <text:p>9 <text:s text:c="2"/>W</text:p>
          </table:table-cell>
          <table:table-cell office:string-value="6    " office:value-type="string">
            <text:p>6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58" office:value-type="string">
            <text:p>78558</text:p>
          </table:table-cell>
          <table:table-cell office:string-value=" TWIN GROVE" office:value-type="string">
            <text:p> TWIN GROVE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0" office:value-type="string">
            <text:p>2014010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60" office:value-type="string">
            <text:p>78560</text:p>
          </table:table-cell>
          <table:table-cell office:string-value="WOOLLY HOLLOW" office:value-type="string">
            <text:p>WOOLLY HOLLOW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4" office:value-type="string">
            <text:p>2014014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2  W" office:value-type="string">
            <text:p>12 <text:s text:c="1"/>W</text:p>
          </table:table-cell>
          <table:table-cell office:string-value="9    " office:value-type="string">
            <text:p>9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61" office:value-type="string">
            <text:p>78561</text:p>
          </table:table-cell>
          <table:table-cell office:string-value="FEP SUPPLY AREA PIPELINE POINT          " office:value-type="string">
            <text:p>FEP SUPPLY AREA PIPELINE POINT <text:s text:c="9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OODRUFF                      " office:value-type="string">
            <text:p>WOODRUFF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1    " office:value-type="string">
            <text:p>1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9009" office:value-type="string">
            <text:p>79009</text:p>
          </table:table-cell>
          <table:table-cell office:string-value="FEP MARKET AREA POINT                   " office:value-type="string">
            <text:p>FEP MARKET AREA POINT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5   W" office:value-type="string">
            <text:p>5 <text:s text:c="2"/>W</text:p>
          </table:table-cell>
          <table:table-cell office:string-value="3    " office:value-type="string">
            <text:p>3 <text:s text:c="3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9010" office:value-type="string">
            <text:p>79010</text:p>
          </table:table-cell>
          <table:table-cell office:string-value="FEP MARKET ZONE POINT                   " office:value-type="string">
            <text:p>FEP MARKET ZONE POINT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5   W" office:value-type="string">
            <text:p>5 <text:s text:c="2"/>W</text:p>
          </table:table-cell>
          <table:table-cell office:string-value="3    " office:value-type="string">
            <text:p>3 <text:s text:c="3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9036" office:value-type="string">
            <text:p>79036</text:p>
          </table:table-cell>
          <table:table-cell office:string-value="FEP ZONE HUB POINT                      " office:value-type="string">
            <text:p>FEP ZONE HUB POINT <text:s text:c="2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MS" office:value-type="string">
            <text:p>MS</text:p>
          </table:table-cell>
          <table:table-cell office:string-value="QUITMAN                       " office:value-type="string">
            <text:p>QUITMAN <text:s text:c="22"/></text:p>
          </table:table-cell>
          <table:table-cell office:string-value="28  N" office:value-type="string">
            <text:p>28 <text:s text:c="1"/>N</text:p>
          </table:table-cell>
          <table:table-cell office:string-value="1   W" office:value-type="string">
            <text:p>1 <text:s text:c="2"/>W</text:p>
          </table:table-cell>
          <table:table-cell office:string-value="13   " office:value-type="string">
            <text:p>13 <text:s text:c="2"/></text:p>
          </table:table-cell>
          <table:table-cell office:string-value="HUB                                     " office:value-type="string">
            <text:p>HUB <text:s text:c="36"/></text:p>
          </table:table-cell>
          <table:table-cell office:string-value="HUB                                     " office:value-type="string">
            <text:p>HUB <text:s text:c="36"/>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4T05:41:27</meta:creation-date>
    <meta:editing-cycles>1</meta:editing-cycles>
    <dc:language>en</dc:language>
    <dc:creator>ZETHOU-WWEXT03P$</dc:creator>
    <dc:date>2026-09-14T05:41:27</dc:date>
    <meta:editing-duration>PT0.065S</meta:editing-duration>
  </office:meta>
</office:document-meta>
</file>