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Waste Heat Recovery" office:value-type="string">
            <text:p>Waste Heat Recovery</text:p>
          </table:table-cell>
          <table:table-cell office:string-value="Feb 14 2023  9:29AM" office:value-type="string">
            <text:p>Feb 14 2023 <text:s text:c="1"/>9:29AM</text:p>
          </table:table-cell>
          <table:table-cell office:string-value="Feb 14 2023  9:28AM" office:value-type="string">
            <text:p>Feb 14 2023 <text:s text:c="1"/>9:28AM</text:p>
          </table:table-cell>
          <table:table-cell office:string-value="Until further notice" office:value-type="string">
            <text:p>Until further notice</text:p>
          </table:table-cell>
          <table:table-cell office:string-value="93377" office:value-type="string">
            <text:p>93377</text:p>
          </table:table-cell>
          <table:table-cell office:string-value="Waste Heat Recovery" office:value-type="string">
            <text:p>Waste Heat Recover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4T04:33:21</meta:creation-date>
    <meta:editing-cycles>1</meta:editing-cycles>
    <dc:language>en</dc:language>
    <dc:creator>ZETHOU-WWEXT03P$</dc:creator>
    <dc:date>2026-09-14T04:33:21</dc:date>
    <meta:editing-duration>PT0.005S</meta:editing-duration>
  </office:meta>
</office:document-meta>
</file>