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7:35PM" office:value-type="string">
            <text:p>Sep 13 2026 <text:s text:c="1"/>7:35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627" office:value-type="string">
            <text:p>120627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7:35PM" office:value-type="string">
            <text:p>Sep 13 2026 <text:s text:c="1"/>7:35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628" office:value-type="string">
            <text:p>120628</text:p>
          </table:table-cell>
          <table:table-cell office:string-value="TW Grey Wolf" office:value-type="string">
            <text:p>TW Grey Wolf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7:35PM" office:value-type="string">
            <text:p>Sep 13 2026 <text:s text:c="1"/>7:35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629" office:value-type="string">
            <text:p>120629</text:p>
          </table:table-cell>
          <table:table-cell office:string-value="Targa Bullmoose" office:value-type="string">
            <text:p>Targa Bullmoose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7:35PM" office:value-type="string">
            <text:p>Sep 13 2026 <text:s text:c="1"/>7:35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626" office:value-type="string">
            <text:p>12062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6:36PM" office:value-type="string">
            <text:p>Sep 13 2026 <text:s text:c="1"/>6:36PM</text:p>
          </table:table-cell>
          <table:table-cell office:string-value="Sep 14 2026  9:00AM" office:value-type="string">
            <text:p>Sep 14 2026 <text:s text:c="1"/>9:00AM</text:p>
          </table:table-cell>
          <table:table-cell office:string-value="Sep 15 2026  8:59AM" office:value-type="string">
            <text:p>Sep 15 2026 <text:s text:c="1"/>8:59AM</text:p>
          </table:table-cell>
          <table:table-cell office:string-value="120623" office:value-type="string">
            <text:p>12062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6:36PM" office:value-type="string">
            <text:p>Sep 13 2026 <text:s text:c="1"/>6:36PM</text:p>
          </table:table-cell>
          <table:table-cell office:string-value="Sep 14 2026  9:00AM" office:value-type="string">
            <text:p>Sep 14 2026 <text:s text:c="1"/>9:00AM</text:p>
          </table:table-cell>
          <table:table-cell office:string-value="Sep 15 2026  8:59AM" office:value-type="string">
            <text:p>Sep 15 2026 <text:s text:c="1"/>8:59AM</text:p>
          </table:table-cell>
          <table:table-cell office:string-value="120622" office:value-type="string">
            <text:p>12062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6:36PM" office:value-type="string">
            <text:p>Sep 13 2026 <text:s text:c="1"/>6:36PM</text:p>
          </table:table-cell>
          <table:table-cell office:string-value="Sep 14 2026  9:00AM" office:value-type="string">
            <text:p>Sep 14 2026 <text:s text:c="1"/>9:00AM</text:p>
          </table:table-cell>
          <table:table-cell office:string-value="Sep 15 2026  8:59AM" office:value-type="string">
            <text:p>Sep 15 2026 <text:s text:c="1"/>8:59AM</text:p>
          </table:table-cell>
          <table:table-cell office:string-value="120621" office:value-type="string">
            <text:p>12062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3:07PM" office:value-type="string">
            <text:p>Sep 13 2026 <text:s text:c="1"/>3:07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617" office:value-type="string">
            <text:p>120617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3:07PM" office:value-type="string">
            <text:p>Sep 13 2026 <text:s text:c="1"/>3:07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618" office:value-type="string">
            <text:p>120618</text:p>
          </table:table-cell>
          <table:table-cell office:string-value="DAGGER DRAW" office:value-type="string">
            <text:p>DAGGER DRAW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3:07PM" office:value-type="string">
            <text:p>Sep 13 2026 <text:s text:c="1"/>3:07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619" office:value-type="string">
            <text:p>120619</text:p>
          </table:table-cell>
          <table:table-cell office:string-value="TW Grey Wolf" office:value-type="string">
            <text:p>TW Grey Wolf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1:34PM" office:value-type="string">
            <text:p>Sep 13 2026 <text:s text:c="1"/>1:34PM</text:p>
          </table:table-cell>
          <table:table-cell office:string-value="Sep 14 2026  9:00AM" office:value-type="string">
            <text:p>Sep 14 2026 <text:s text:c="1"/>9:00AM</text:p>
          </table:table-cell>
          <table:table-cell office:string-value="Sep 15 2026  8:59AM" office:value-type="string">
            <text:p>Sep 15 2026 <text:s text:c="1"/>8:59AM</text:p>
          </table:table-cell>
          <table:table-cell office:string-value="120616" office:value-type="string">
            <text:p>120616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1:34PM" office:value-type="string">
            <text:p>Sep 13 2026 <text:s text:c="1"/>1:34PM</text:p>
          </table:table-cell>
          <table:table-cell office:string-value="Sep 14 2026  9:00AM" office:value-type="string">
            <text:p>Sep 14 2026 <text:s text:c="1"/>9:00AM</text:p>
          </table:table-cell>
          <table:table-cell office:string-value="Sep 15 2026  8:59AM" office:value-type="string">
            <text:p>Sep 15 2026 <text:s text:c="1"/>8:59AM</text:p>
          </table:table-cell>
          <table:table-cell office:string-value="120615" office:value-type="string">
            <text:p>120615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 1:34PM" office:value-type="string">
            <text:p>Sep 13 2026 <text:s text:c="1"/>1:34PM</text:p>
          </table:table-cell>
          <table:table-cell office:string-value="Sep 14 2026  9:00AM" office:value-type="string">
            <text:p>Sep 14 2026 <text:s text:c="1"/>9:00AM</text:p>
          </table:table-cell>
          <table:table-cell office:string-value="Sep 15 2026  8:59AM" office:value-type="string">
            <text:p>Sep 15 2026 <text:s text:c="1"/>8:59AM</text:p>
          </table:table-cell>
          <table:table-cell office:string-value="120614" office:value-type="string">
            <text:p>120614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3 2026 10:34AM" office:value-type="string">
            <text:p>Sep 13 2026 10:34A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612" office:value-type="string">
            <text:p>12061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2 2026  6:48PM" office:value-type="string">
            <text:p>Sep 12 2026 <text:s text:c="1"/>6:48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605" office:value-type="string">
            <text:p>120605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2 2026  6:48PM" office:value-type="string">
            <text:p>Sep 12 2026 <text:s text:c="1"/>6:48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604" office:value-type="string">
            <text:p>120604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2 2026  6:48PM" office:value-type="string">
            <text:p>Sep 12 2026 <text:s text:c="1"/>6:48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603" office:value-type="string">
            <text:p>120603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2 2026  1:54PM" office:value-type="string">
            <text:p>Sep 12 2026 <text:s text:c="1"/>1:54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599" office:value-type="string">
            <text:p>120599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2 2026  1:54PM" office:value-type="string">
            <text:p>Sep 12 2026 <text:s text:c="1"/>1:54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598" office:value-type="string">
            <text:p>120598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Sep 12 2026  1:54PM" office:value-type="string">
            <text:p>Sep 12 2026 <text:s text:c="1"/>1:54PM</text:p>
          </table:table-cell>
          <table:table-cell office:string-value="Sep 13 2026  9:00AM" office:value-type="string">
            <text:p>Sep 13 2026 <text:s text:c="1"/>9:00AM</text:p>
          </table:table-cell>
          <table:table-cell office:string-value="Sep 14 2026  8:59AM" office:value-type="string">
            <text:p>Sep 14 2026 <text:s text:c="1"/>8:59AM</text:p>
          </table:table-cell>
          <table:table-cell office:string-value="120597" office:value-type="string">
            <text:p>120597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29</meta:creation-date>
    <meta:editing-cycles>1</meta:editing-cycles>
    <dc:language>en</dc:language>
    <dc:creator>ZETHOU-WWEXT03P$</dc:creator>
    <dc:date>2026-09-13T23:20:29</dc:date>
    <meta:editing-duration>PT0.028S</meta:editing-duration>
  </office:meta>
</office:document-meta>
</file>