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10 08:46:00.0" office:value-type="string">
            <text:p>2026-09-10 08:46:00.0</text:p>
          </table:table-cell>
          <table:table-cell office:string-value="2026-09-10 08:46:00.0" office:value-type="string">
            <text:p>2026-09-10 08:46:00.0</text:p>
          </table:table-cell>
          <table:table-cell office:string-value="68737" office:value-type="string">
            <text:p>68737</text:p>
          </table:table-cell>
          <table:table-cell office:string-value="August 2026  Invoices Available Online" office:value-type="string">
            <text:p>August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09 10:28:00.0" office:value-type="string">
            <text:p>2026-09-09 10:28:00.0</text:p>
          </table:table-cell>
          <table:table-cell office:string-value="2026-09-09 10:28:00.0" office:value-type="string">
            <text:p>2026-09-09 10:28:00.0</text:p>
          </table:table-cell>
          <table:table-cell office:string-value="68684" office:value-type="string">
            <text:p>68684</text:p>
          </table:table-cell>
          <table:table-cell office:string-value="Spot Price Calculations for August 2026" office:value-type="string">
            <text:p>Spot Price Calculations for August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08</meta:creation-date>
    <meta:editing-cycles>1</meta:editing-cycles>
    <dc:language>en</dc:language>
    <dc:creator>ZETHOU-WWEXT03P$</dc:creator>
    <dc:date>2026-09-13T23:20:08</dc:date>
    <meta:editing-duration>PT0.083S</meta:editing-duration>
  </office:meta>
</office:document-meta>
</file>