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9-11 07:00:00.0" office:value-type="string">
            <text:p>2026-09-11 07:00:00.0</text:p>
          </table:table-cell>
          <table:table-cell office:string-value="2026-09-11 07:00:00.0" office:value-type="string">
            <text:p>2026-09-11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9-09 10:32:00.0" office:value-type="string">
            <text:p>2026-09-09 10:32:00.0</text:p>
          </table:table-cell>
          <table:table-cell office:string-value="2026-09-09 10:32:00.0" office:value-type="string">
            <text:p>2026-09-09 10:32:00.0</text:p>
          </table:table-cell>
          <table:table-cell office:string-value="68696" office:value-type="string">
            <text:p>68696</text:p>
          </table:table-cell>
          <table:table-cell office:string-value="Spot Price Calculations for August 2026" office:value-type="string">
            <text:p>Spot Price Calculations for August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9-02 08:10:00.0" office:value-type="string">
            <text:p>2026-09-02 08:10:00.0</text:p>
          </table:table-cell>
          <table:table-cell office:string-value="2026-09-02 08:10:00.0" office:value-type="string">
            <text:p>2026-09-02 08:10:00.0</text:p>
          </table:table-cell>
          <table:table-cell office:string-value="68276" office:value-type="string">
            <text:p>68276</text:p>
          </table:table-cell>
          <table:table-cell office:string-value="Right of First Refusal Capacity PE-99-0179" office:value-type="string">
            <text:p>Right of First Refusal Capacity PE-99-017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1:47</meta:creation-date>
    <meta:editing-cycles>1</meta:editing-cycles>
    <dc:language>en</dc:language>
    <dc:creator>ZETHOU-WWEXT04P$</dc:creator>
    <dc:date>2026-09-14T04:31:47</dc:date>
    <meta:editing-duration>PT0.061S</meta:editing-duration>
  </office:meta>
</office:document-meta>
</file>