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7:35 PM" office:value-type="string">
            <text:p>Sep 13 2026 7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21" office:value-type="string">
            <text:p>68921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7:35 PM" office:value-type="string">
            <text:p>Sep 13 2026 7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22" office:value-type="string">
            <text:p>68922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7:35 PM" office:value-type="string">
            <text:p>Sep 13 2026 7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23" office:value-type="string">
            <text:p>68923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7:35 PM" office:value-type="string">
            <text:p>Sep 13 2026 7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19" office:value-type="string">
            <text:p>68919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7:35 PM" office:value-type="string">
            <text:p>Sep 13 2026 7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20" office:value-type="string">
            <text:p>6892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6:35 PM" office:value-type="string">
            <text:p>Sep 13 2026 6:35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16" office:value-type="string">
            <text:p>6891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6:35 PM" office:value-type="string">
            <text:p>Sep 13 2026 6:35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17" office:value-type="string">
            <text:p>6891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6:35 PM" office:value-type="string">
            <text:p>Sep 13 2026 6:35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18" office:value-type="string">
            <text:p>68918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6:35 PM" office:value-type="string">
            <text:p>Sep 13 2026 6:35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13" office:value-type="string">
            <text:p>68913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6:35 PM" office:value-type="string">
            <text:p>Sep 13 2026 6:35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14" office:value-type="string">
            <text:p>6891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6:35 PM" office:value-type="string">
            <text:p>Sep 13 2026 6:35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15" office:value-type="string">
            <text:p>6891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3:07 PM" office:value-type="string">
            <text:p>Sep 13 2026 3:07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09" office:value-type="string">
            <text:p>6890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3:07 PM" office:value-type="string">
            <text:p>Sep 13 2026 3:07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10" office:value-type="string">
            <text:p>6891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3:07 PM" office:value-type="string">
            <text:p>Sep 13 2026 3:07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11" office:value-type="string">
            <text:p>6891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3:07 PM" office:value-type="string">
            <text:p>Sep 13 2026 3:07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12" office:value-type="string">
            <text:p>6891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3:07 PM" office:value-type="string">
            <text:p>Sep 13 2026 3:07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908" office:value-type="string">
            <text:p>6890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6" office:value-type="string">
            <text:p>6890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7" office:value-type="string">
            <text:p>68907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2" office:value-type="string">
            <text:p>6890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3" office:value-type="string">
            <text:p>68903</text:p>
          </table:table-cell>
          <table:table-cell office:string-value="NGPL Jefferson" office:value-type="string">
            <text:p>NGPL Jeffers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4" office:value-type="string">
            <text:p>68904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5" office:value-type="string">
            <text:p>68905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8" office:value-type="string">
            <text:p>68898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9" office:value-type="string">
            <text:p>68899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0" office:value-type="string">
            <text:p>68900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901" office:value-type="string">
            <text:p>68901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5" office:value-type="string">
            <text:p>68895</text:p>
          </table:table-cell>
          <table:table-cell office:string-value="CS #7 Eunice Zone 1" office:value-type="string">
            <text:p>CS #7 Eunice Zone 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6" office:value-type="string">
            <text:p>68896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7" office:value-type="string">
            <text:p>68897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3" office:value-type="string">
            <text:p>6889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:59 PM" office:value-type="string">
            <text:p>Sep 13 2026 1:59 PM</text:p>
          </table:table-cell>
          <table:table-cell office:string-value="Sep 14 2026 9:00 AM" office:value-type="string">
            <text:p>Sep 14 2026 9:00 AM</text:p>
          </table:table-cell>
          <table:table-cell office:string-value="Sep 15 2026 8:59 AM" office:value-type="string">
            <text:p>Sep 15 2026 8:59 AM</text:p>
          </table:table-cell>
          <table:table-cell office:string-value="68894" office:value-type="string">
            <text:p>68894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0:37 AM" office:value-type="string">
            <text:p>Sep 13 2026 10:37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92" office:value-type="string">
            <text:p>6889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0:37 AM" office:value-type="string">
            <text:p>Sep 13 2026 10:37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90" office:value-type="string">
            <text:p>6889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0:37 AM" office:value-type="string">
            <text:p>Sep 13 2026 10:37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91" office:value-type="string">
            <text:p>6889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0:37 AM" office:value-type="string">
            <text:p>Sep 13 2026 10:37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88" office:value-type="string">
            <text:p>6888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0:37 AM" office:value-type="string">
            <text:p>Sep 13 2026 10:37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89" office:value-type="string">
            <text:p>6888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3 2026 10:37 AM" office:value-type="string">
            <text:p>Sep 13 2026 10:37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87" office:value-type="string">
            <text:p>68887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7" office:value-type="string">
            <text:p>6887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8" office:value-type="string">
            <text:p>68878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9" office:value-type="string">
            <text:p>68879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4" office:value-type="string">
            <text:p>6887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5" office:value-type="string">
            <text:p>6887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6" office:value-type="string">
            <text:p>6887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6:35 PM" office:value-type="string">
            <text:p>Sep 12 2026 6:35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73" office:value-type="string">
            <text:p>68873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6" office:value-type="string">
            <text:p>68866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1" office:value-type="string">
            <text:p>68861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2" office:value-type="string">
            <text:p>68862</text:p>
          </table:table-cell>
          <table:table-cell office:string-value="NGPL Jefferson" office:value-type="string">
            <text:p>NGPL Jeffers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3" office:value-type="string">
            <text:p>68863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4" office:value-type="string">
            <text:p>68864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5" office:value-type="string">
            <text:p>68865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8" office:value-type="string">
            <text:p>6885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9" office:value-type="string">
            <text:p>6885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60" office:value-type="string">
            <text:p>68860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5" office:value-type="string">
            <text:p>6885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6" office:value-type="string">
            <text:p>6885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7" office:value-type="string">
            <text:p>6885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2" office:value-type="string">
            <text:p>68852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3" office:value-type="string">
            <text:p>68853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12 2026 1:58 PM" office:value-type="string">
            <text:p>Sep 12 2026 1:58 PM</text:p>
          </table:table-cell>
          <table:table-cell office:string-value="Sep 13 2026 9:00 AM" office:value-type="string">
            <text:p>Sep 13 2026 9:00 AM</text:p>
          </table:table-cell>
          <table:table-cell office:string-value="Sep 14 2026 8:59 AM" office:value-type="string">
            <text:p>Sep 14 2026 8:59 AM</text:p>
          </table:table-cell>
          <table:table-cell office:string-value="68854" office:value-type="string">
            <text:p>68854</text:p>
          </table:table-cell>
          <table:table-cell office:string-value="CS #7 Eunice Zone 1" office:value-type="string">
            <text:p>CS #7 Eunice Zone 1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0:21</meta:creation-date>
    <meta:editing-cycles>1</meta:editing-cycles>
    <dc:language>en</dc:language>
    <dc:creator>ZETHOU-WWEXT03P$</dc:creator>
    <dc:date>2026-09-14T05:40:21</dc:date>
    <meta:editing-duration>PT0.088S</meta:editing-duration>
  </office:meta>
</office:document-meta>
</file>