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6-09-03 14:18:00.0" office:value-type="string">
            <text:p>2026-09-03 14:18:00.0</text:p>
          </table:table-cell>
          <table:table-cell office:string-value="2026-09-03 14:18:00.0" office:value-type="string">
            <text:p>2026-09-03 14:18:00.0</text:p>
          </table:table-cell>
          <table:table-cell office:string-value="68344" office:value-type="string">
            <text:p>68344</text:p>
          </table:table-cell>
          <table:table-cell office:string-value="TGC Force Majeure Lifted: Kountze Station Additional Power Outages" office:value-type="string">
            <text:p>TGC Force Majeure Lifted: Kountze Station Additional Power Outage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6-09-03 09:31:00.0" office:value-type="string">
            <text:p>2026-09-03 09:31:00.0</text:p>
          </table:table-cell>
          <table:table-cell office:string-value="2026-09-03 09:31:00.0" office:value-type="string">
            <text:p>2026-09-03 09:31:00.0</text:p>
          </table:table-cell>
          <table:table-cell office:string-value="68318" office:value-type="string">
            <text:p>68318</text:p>
          </table:table-cell>
          <table:table-cell office:string-value="TGC Force Majeure REINSTATED:  Kountze Station Additional Power Outages" office:value-type="string">
            <text:p>TGC Force Majeure REINSTATED: <text:s text:c="1"/>Kountze Station Additional Power Outage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6-09-03 07:40:00.0" office:value-type="string">
            <text:p>2026-09-03 07:40:00.0</text:p>
          </table:table-cell>
          <table:table-cell office:string-value="2026-09-03 07:40:00.0" office:value-type="string">
            <text:p>2026-09-03 07:40:00.0</text:p>
          </table:table-cell>
          <table:table-cell office:string-value="68317" office:value-type="string">
            <text:p>68317</text:p>
          </table:table-cell>
          <table:table-cell office:string-value="TGC Force Majeure Lifted:  Kountze Station Power Outage" office:value-type="string">
            <text:p>TGC Force Majeure Lifted: <text:s text:c="1"/>Kountze Station Power Outag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6-09-02 09:37:00.0" office:value-type="string">
            <text:p>2026-09-02 09:37:00.0</text:p>
          </table:table-cell>
          <table:table-cell office:string-value="2026-09-02 09:37:00.0" office:value-type="string">
            <text:p>2026-09-02 09:37:00.0</text:p>
          </table:table-cell>
          <table:table-cell office:string-value="68277" office:value-type="string">
            <text:p>68277</text:p>
          </table:table-cell>
          <table:table-cell office:string-value="TGC Force Majeure: Kountze Station Power Outage" office:value-type="string">
            <text:p>TGC Force Majeure: Kountze Station Pow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4:09:00.0" office:value-type="string">
            <text:p>2026-08-24 14:09:00.0</text:p>
          </table:table-cell>
          <table:table-cell office:string-value="2026-08-24 14:09:00.0" office:value-type="string">
            <text:p>2026-08-24 14:09:00.0</text:p>
          </table:table-cell>
          <table:table-cell office:string-value="67946" office:value-type="string">
            <text:p>67946</text:p>
          </table:table-cell>
          <table:table-cell office:string-value="TGC Henry Hub High Pressure Outage" office:value-type="string">
            <text:p>TGC Henry Hub 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6:29:30</meta:creation-date>
    <meta:editing-cycles>1</meta:editing-cycles>
    <dc:language>en</dc:language>
    <dc:creator>ZETHOU-WWEXT03P$</dc:creator>
    <dc:date>2026-09-13T16:29:31</dc:date>
    <meta:editing-duration>PT0.085S</meta:editing-duration>
  </office:meta>
</office:document-meta>
</file>