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9-04 09:58:00.0" office:value-type="string">
            <text:p>2026-09-04 09:58:00.0</text:p>
          </table:table-cell>
          <table:table-cell office:string-value="2026-09-04 09:58:00.0" office:value-type="string">
            <text:p>2026-09-04 09:58:00.0</text:p>
          </table:table-cell>
          <table:table-cell office:string-value="68394" office:value-type="string">
            <text:p>68394</text:p>
          </table:table-cell>
          <table:table-cell office:string-value="PEPL Sooner Line Outage" office:value-type="string">
            <text:p>PEPL Sooner Lin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9-02 07:42:00.0" office:value-type="string">
            <text:p>2026-09-02 07:42:00.0</text:p>
          </table:table-cell>
          <table:table-cell office:string-value="2026-09-02 07:42:00.0" office:value-type="string">
            <text:p>2026-09-02 07:42:00.0</text:p>
          </table:table-cell>
          <table:table-cell office:string-value="68275" office:value-type="string">
            <text:p>68275</text:p>
          </table:table-cell>
          <table:table-cell office:string-value="PEPL Chisolm Plant Outage " office:value-type="string">
            <text:p>PEPL Chisolm Plant Outag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9-02 07:15:00.0" office:value-type="string">
            <text:p>2026-09-02 07:15:00.0</text:p>
          </table:table-cell>
          <table:table-cell office:string-value="2026-09-02 07:15:00.0" office:value-type="string">
            <text:p>2026-09-02 07:15:00.0</text:p>
          </table:table-cell>
          <table:table-cell office:string-value="68273" office:value-type="string">
            <text:p>68273</text:p>
          </table:table-cell>
          <table:table-cell office:string-value="PEPL Sunray Outage  Update #1" office:value-type="string">
            <text:p>PEPL Sunray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31 07:25:00.0" office:value-type="string">
            <text:p>2026-08-31 07:25:00.0</text:p>
          </table:table-cell>
          <table:table-cell office:string-value="2026-08-31 07:25:00.0" office:value-type="string">
            <text:p>2026-08-31 07:25:00.0</text:p>
          </table:table-cell>
          <table:table-cell office:string-value="68182" office:value-type="string">
            <text:p>68182</text:p>
          </table:table-cell>
          <table:table-cell office:string-value="PEPL West Line Maintenance  Update #1" office:value-type="string">
            <text:p>PEPL West Line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4:30:03</meta:creation-date>
    <meta:editing-cycles>1</meta:editing-cycles>
    <dc:language>en</dc:language>
    <dc:creator>ZETHOU-WWEXT04P$</dc:creator>
    <dc:date>2026-09-14T04:30:03</dc:date>
    <meta:editing-duration>PT0.183S</meta:editing-duration>
  </office:meta>
</office:document-meta>
</file>