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5 10:26:00.0" office:value-type="string">
            <text:p>2026-08-25 10:26:00.0</text:p>
          </table:table-cell>
          <table:table-cell office:string-value="2026-09-30 09:00:00.0" office:value-type="string">
            <text:p>2026-09-30 09:00:00.0</text:p>
          </table:table-cell>
          <table:table-cell office:string-value="67988" office:value-type="string">
            <text:p>67988</text:p>
          </table:table-cell>
          <table:table-cell office:string-value="Horseshoe Lake Compressor Maintenance" office:value-type="string">
            <text:p>Horseshoe Lake Compressor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6-12 07:15:00.0" office:value-type="string">
            <text:p>2026-06-12 07:15:00.0</text:p>
          </table:table-cell>
          <table:table-cell office:string-value="2026-06-12 09:00:00.0" office:value-type="string">
            <text:p>2026-06-12 09:00:00.0</text:p>
          </table:table-cell>
          <table:table-cell office:string-value="64774" office:value-type="string">
            <text:p>64774</text:p>
          </table:table-cell>
          <table:table-cell office:string-value="Warm Weather SPW TERMINATED" office:value-type="string">
            <text:p>Warm Weather SPW TERMINA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9 08:47:00.0" office:value-type="string">
            <text:p>2026-05-19 08:47:00.0</text:p>
          </table:table-cell>
          <table:table-cell office:string-value="2026-05-19 09:04:00.0" office:value-type="string">
            <text:p>2026-05-19 09:04:00.0</text:p>
          </table:table-cell>
          <table:table-cell office:string-value="63848" office:value-type="string">
            <text:p>63848</text:p>
          </table:table-cell>
          <table:table-cell office:string-value="Fountain Hill Maintenance Cancellation " office:value-type="string">
            <text:p>Fountain Hill Maintenance Cancellation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4-22 07:57:00.0" office:value-type="string">
            <text:p>2026-04-22 07:57:00.0</text:p>
          </table:table-cell>
          <table:table-cell office:string-value="2026-04-22 07:57:00.0" office:value-type="string">
            <text:p>2026-04-22 07:57:00.0</text:p>
          </table:table-cell>
          <table:table-cell office:string-value="63172" office:value-type="string">
            <text:p>63172</text:p>
          </table:table-cell>
          <table:table-cell office:string-value="Southbound High Utilization SPW" office:value-type="string">
            <text:p>Southbound High Utilization SPW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3-18 07:45:00.0" office:value-type="string">
            <text:p>2026-03-18 07:45:00.0</text:p>
          </table:table-cell>
          <table:table-cell office:string-value="2026-03-19 09:00:00.0" office:value-type="string">
            <text:p>2026-03-19 09:00:00.0</text:p>
          </table:table-cell>
          <table:table-cell office:string-value="62398" office:value-type="string">
            <text:p>62398</text:p>
          </table:table-cell>
          <table:table-cell office:string-value="Warm Weather SPW" office:value-type="string">
            <text:p>Warm Weather SPW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3:20:06</meta:creation-date>
    <meta:editing-cycles>1</meta:editing-cycles>
    <dc:language>en</dc:language>
    <dc:creator>ZETHOU-WWEXT03P$</dc:creator>
    <dc:date>2026-09-13T23:20:06</dc:date>
    <meta:editing-duration>PT0.007S</meta:editing-duration>
  </office:meta>
</office:document-meta>
</file>