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9-11 11:19:00.0" office:value-type="string">
            <text:p>2026-09-11 11:19:00.0</text:p>
          </table:table-cell>
          <table:table-cell office:string-value="2026-09-11 11:19:00.0" office:value-type="string">
            <text:p>2026-09-11 11:19:00.0</text:p>
          </table:table-cell>
          <table:table-cell office:string-value="68793" office:value-type="string">
            <text:p>68793</text:p>
          </table:table-cell>
          <table:table-cell office:string-value="Underperformance (9/11/2026)" office:value-type="string">
            <text:p>Underperformance (9/11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10 12:24:00.0" office:value-type="string">
            <text:p>2026-09-10 12:24:00.0</text:p>
          </table:table-cell>
          <table:table-cell office:string-value="2026-09-15 09:00:00.0" office:value-type="string">
            <text:p>2026-09-15 09:00:00.0</text:p>
          </table:table-cell>
          <table:table-cell office:string-value="68746" office:value-type="string">
            <text:p>68746</text:p>
          </table:table-cell>
          <table:table-cell office:string-value="Panola FMJ" office:value-type="string">
            <text:p>Panola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9-03 15:56:00.0" office:value-type="string">
            <text:p>2026-09-03 15:56:00.0</text:p>
          </table:table-cell>
          <table:table-cell office:string-value="2026-09-03 15:56:00.0" office:value-type="string">
            <text:p>2026-09-03 15:56:00.0</text:p>
          </table:table-cell>
          <table:table-cell office:string-value="68370" office:value-type="string">
            <text:p>68370</text:p>
          </table:table-cell>
          <table:table-cell office:string-value="Underperformance 09/03/2026" office:value-type="string">
            <text:p>Underperformance 09/0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31 16:16:00.0" office:value-type="string">
            <text:p>2026-08-31 16:16:00.0</text:p>
          </table:table-cell>
          <table:table-cell office:string-value="2026-08-31 16:16:00.0" office:value-type="string">
            <text:p>2026-08-31 16:16:00.0</text:p>
          </table:table-cell>
          <table:table-cell office:string-value="68206" office:value-type="string">
            <text:p>68206</text:p>
          </table:table-cell>
          <table:table-cell office:string-value="Underperformance 08/31/2026" office:value-type="string">
            <text:p>Underperformance 08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30 11:01:00.0" office:value-type="string">
            <text:p>2026-08-30 11:01:00.0</text:p>
          </table:table-cell>
          <table:table-cell office:string-value="2026-08-30 11:01:00.0" office:value-type="string">
            <text:p>2026-08-30 11:01:00.0</text:p>
          </table:table-cell>
          <table:table-cell office:string-value="68157" office:value-type="string">
            <text:p>68157</text:p>
          </table:table-cell>
          <table:table-cell office:string-value="Underperformance (08/30/2026)" office:value-type="string">
            <text:p>Underperformance (08/30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6 13:57:00.0" office:value-type="string">
            <text:p>2026-08-26 13:57:00.0</text:p>
          </table:table-cell>
          <table:table-cell office:string-value="2026-10-05 09:00:00.0" office:value-type="string">
            <text:p>2026-10-05 09:00:00.0</text:p>
          </table:table-cell>
          <table:table-cell office:string-value="68047" office:value-type="string">
            <text:p>68047</text:p>
          </table:table-cell>
          <table:table-cell office:string-value="Westdale Planned Maintenance" office:value-type="string">
            <text:p>Westdale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47:51</meta:creation-date>
    <meta:editing-cycles>1</meta:editing-cycles>
    <dc:language>en</dc:language>
    <dc:creator>ZETHOU-WWEXT04P$</dc:creator>
    <dc:date>2026-09-14T04:47:51</dc:date>
    <meta:editing-duration>PT0.036S</meta:editing-duration>
  </office:meta>
</office:document-meta>
</file>