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12 00:00:00.0" office:value-type="string">
            <text:p>2026-09-12 00:00:00.0</text:p>
          </table:table-cell>
          <table:table-cell office:string-value="1070.3771" office:value-type="string">
            <text:p>1070.3771</text:p>
          </table:table-cell>
          <table:table-cell office:string-value="-60.5439" office:value-type="string">
            <text:p>-60.5439</text:p>
          </table:table-cell>
          <table:table-cell office:string-value="1385.1505" office:value-type="string">
            <text:p>1385.1505</text:p>
          </table:table-cell>
          <table:table-cell office:string-value="0.1672" office:value-type="string">
            <text:p>0.1672</text:p>
          </table:table-cell>
          <table:table-cell office:string-value="0.3821" office:value-type="string">
            <text:p>0.3821</text:p>
          </table:table-cell>
          <table:table-cell office:string-value="0.5971" office:value-type="string">
            <text:p>0.5971</text:p>
          </table:table-cell>
          <table:table-cell office:string-value="91.8626" office:value-type="string">
            <text:p>91.8626</text:p>
          </table:table-cell>
          <table:table-cell office:string-value="7.2108" office:value-type="string">
            <text:p>7.2108</text:p>
          </table:table-cell>
          <table:table-cell office:string-value="0.3212" office:value-type="string">
            <text:p>0.3212</text:p>
          </table:table-cell>
          <table:table-cell office:string-value="0.0263" office:value-type="string">
            <text:p>0.0263</text:p>
          </table:table-cell>
          <table:table-cell office:string-value="0.0209" office:value-type="string">
            <text:p>0.0209</text:p>
          </table:table-cell>
          <table:table-cell office:string-value="0.0045" office:value-type="string">
            <text:p>0.0045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9-11 00:00:00.0" office:value-type="string">
            <text:p>2026-09-11 00:00:00.0</text:p>
          </table:table-cell>
          <table:table-cell office:string-value="1070.1424" office:value-type="string">
            <text:p>1070.1424</text:p>
          </table:table-cell>
          <table:table-cell office:string-value="-58.1655" office:value-type="string">
            <text:p>-58.1655</text:p>
          </table:table-cell>
          <table:table-cell office:string-value="1384.9990" office:value-type="string">
            <text:p>1384.9990</text:p>
          </table:table-cell>
          <table:table-cell office:string-value="0.1684" office:value-type="string">
            <text:p>0.1684</text:p>
          </table:table-cell>
          <table:table-cell office:string-value="0.3817" office:value-type="string">
            <text:p>0.3817</text:p>
          </table:table-cell>
          <table:table-cell office:string-value="0.5970" office:value-type="string">
            <text:p>0.5970</text:p>
          </table:table-cell>
          <table:table-cell office:string-value="91.9218" office:value-type="string">
            <text:p>91.9218</text:p>
          </table:table-cell>
          <table:table-cell office:string-value="7.1261" office:value-type="string">
            <text:p>7.1261</text:p>
          </table:table-cell>
          <table:table-cell office:string-value="0.3409" office:value-type="string">
            <text:p>0.3409</text:p>
          </table:table-cell>
          <table:table-cell office:string-value="0.0281" office:value-type="string">
            <text:p>0.0281</text:p>
          </table:table-cell>
          <table:table-cell office:string-value="0.0230" office:value-type="string">
            <text:p>0.023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9-10 00:00:00.0" office:value-type="string">
            <text:p>2026-09-10 00:00:00.0</text:p>
          </table:table-cell>
          <table:table-cell office:string-value="1070.6016" office:value-type="string">
            <text:p>1070.6016</text:p>
          </table:table-cell>
          <table:table-cell office:string-value="-59.1582" office:value-type="string">
            <text:p>-59.1582</text:p>
          </table:table-cell>
          <table:table-cell office:string-value="1385.2741" office:value-type="string">
            <text:p>1385.2741</text:p>
          </table:table-cell>
          <table:table-cell office:string-value="0.1684" office:value-type="string">
            <text:p>0.1684</text:p>
          </table:table-cell>
          <table:table-cell office:string-value="0.3800" office:value-type="string">
            <text:p>0.3800</text:p>
          </table:table-cell>
          <table:table-cell office:string-value="0.5973" office:value-type="string">
            <text:p>0.5973</text:p>
          </table:table-cell>
          <table:table-cell office:string-value="91.8646" office:value-type="string">
            <text:p>91.8646</text:p>
          </table:table-cell>
          <table:table-cell office:string-value="7.1847" office:value-type="string">
            <text:p>7.1847</text:p>
          </table:table-cell>
          <table:table-cell office:string-value="0.3418" office:value-type="string">
            <text:p>0.3418</text:p>
          </table:table-cell>
          <table:table-cell office:string-value="0.0283" office:value-type="string">
            <text:p>0.0283</text:p>
          </table:table-cell>
          <table:table-cell office:string-value="0.0225" office:value-type="string">
            <text:p>0.0225</text:p>
          </table:table-cell>
          <table:table-cell office:string-value="0.0048" office:value-type="string">
            <text:p>0.0048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9-09 00:00:00.0" office:value-type="string">
            <text:p>2026-09-09 00:00:00.0</text:p>
          </table:table-cell>
          <table:table-cell office:string-value="1068.2764" office:value-type="string">
            <text:p>1068.2764</text:p>
          </table:table-cell>
          <table:table-cell office:string-value="-59.3893" office:value-type="string">
            <text:p>-59.3893</text:p>
          </table:table-cell>
          <table:table-cell office:string-value="1383.9140" office:value-type="string">
            <text:p>1383.9140</text:p>
          </table:table-cell>
          <table:table-cell office:string-value="0.1693" office:value-type="string">
            <text:p>0.1693</text:p>
          </table:table-cell>
          <table:table-cell office:string-value="0.3841" office:value-type="string">
            <text:p>0.3841</text:p>
          </table:table-cell>
          <table:table-cell office:string-value="0.5959" office:value-type="string">
            <text:p>0.5959</text:p>
          </table:table-cell>
          <table:table-cell office:string-value="92.1177" office:value-type="string">
            <text:p>92.1177</text:p>
          </table:table-cell>
          <table:table-cell office:string-value="6.9645" office:value-type="string">
            <text:p>6.9645</text:p>
          </table:table-cell>
          <table:table-cell office:string-value="0.3050" office:value-type="string">
            <text:p>0.3050</text:p>
          </table:table-cell>
          <table:table-cell office:string-value="0.0278" office:value-type="string">
            <text:p>0.0278</text:p>
          </table:table-cell>
          <table:table-cell office:string-value="0.0219" office:value-type="string">
            <text:p>0.0219</text:p>
          </table:table-cell>
          <table:table-cell office:string-value="0.0048" office:value-type="string">
            <text:p>0.0048</text:p>
          </table:table-cell>
          <table:table-cell office:string-value="0.0025" office:value-type="string">
            <text:p>0.0025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9-08 00:00:00.0" office:value-type="string">
            <text:p>2026-09-08 00:00:00.0</text:p>
          </table:table-cell>
          <table:table-cell office:string-value="1069.7865" office:value-type="string">
            <text:p>1069.7865</text:p>
          </table:table-cell>
          <table:table-cell office:string-value="-61.9407" office:value-type="string">
            <text:p>-61.9407</text:p>
          </table:table-cell>
          <table:table-cell office:string-value="1384.7468" office:value-type="string">
            <text:p>1384.7468</text:p>
          </table:table-cell>
          <table:table-cell office:string-value="0.1702" office:value-type="string">
            <text:p>0.1702</text:p>
          </table:table-cell>
          <table:table-cell office:string-value="0.3840" office:value-type="string">
            <text:p>0.3840</text:p>
          </table:table-cell>
          <table:table-cell office:string-value="0.5968" office:value-type="string">
            <text:p>0.5968</text:p>
          </table:table-cell>
          <table:table-cell office:string-value="91.8727" office:value-type="string">
            <text:p>91.8727</text:p>
          </table:table-cell>
          <table:table-cell office:string-value="7.2490" office:value-type="string">
            <text:p>7.2490</text:p>
          </table:table-cell>
          <table:table-cell office:string-value="0.2701" office:value-type="string">
            <text:p>0.2701</text:p>
          </table:table-cell>
          <table:table-cell office:string-value="0.0256" office:value-type="string">
            <text:p>0.0256</text:p>
          </table:table-cell>
          <table:table-cell office:string-value="0.0197" office:value-type="string">
            <text:p>0.0197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9-07 00:00:00.0" office:value-type="string">
            <text:p>2026-09-07 00:00:00.0</text:p>
          </table:table-cell>
          <table:table-cell office:string-value="1070.4849" office:value-type="string">
            <text:p>1070.4849</text:p>
          </table:table-cell>
          <table:table-cell office:string-value="-60.5319" office:value-type="string">
            <text:p>-60.5319</text:p>
          </table:table-cell>
          <table:table-cell office:string-value="1385.1595" office:value-type="string">
            <text:p>1385.1595</text:p>
          </table:table-cell>
          <table:table-cell office:string-value="0.1691" office:value-type="string">
            <text:p>0.1691</text:p>
          </table:table-cell>
          <table:table-cell office:string-value="0.3837" office:value-type="string">
            <text:p>0.3837</text:p>
          </table:table-cell>
          <table:table-cell office:string-value="0.5973" office:value-type="string">
            <text:p>0.5973</text:p>
          </table:table-cell>
          <table:table-cell office:string-value="91.7953" office:value-type="string">
            <text:p>91.7953</text:p>
          </table:table-cell>
          <table:table-cell office:string-value="7.3209" office:value-type="string">
            <text:p>7.3209</text:p>
          </table:table-cell>
          <table:table-cell office:string-value="0.2744" office:value-type="string">
            <text:p>0.2744</text:p>
          </table:table-cell>
          <table:table-cell office:string-value="0.0269" office:value-type="string">
            <text:p>0.0269</text:p>
          </table:table-cell>
          <table:table-cell office:string-value="0.0206" office:value-type="string">
            <text:p>0.0206</text:p>
          </table:table-cell>
          <table:table-cell office:string-value="0.0047" office:value-type="string">
            <text:p>0.0047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9-06 00:00:00.0" office:value-type="string">
            <text:p>2026-09-06 00:00:00.0</text:p>
          </table:table-cell>
          <table:table-cell office:string-value="1072.5406" office:value-type="string">
            <text:p>1072.5406</text:p>
          </table:table-cell>
          <table:table-cell office:string-value="-60.9643" office:value-type="string">
            <text:p>-60.9643</text:p>
          </table:table-cell>
          <table:table-cell office:string-value="1386.3108" office:value-type="string">
            <text:p>1386.3108</text:p>
          </table:table-cell>
          <table:table-cell office:string-value="0.1692" office:value-type="string">
            <text:p>0.1692</text:p>
          </table:table-cell>
          <table:table-cell office:string-value="0.3827" office:value-type="string">
            <text:p>0.3827</text:p>
          </table:table-cell>
          <table:table-cell office:string-value="0.5986" office:value-type="string">
            <text:p>0.5986</text:p>
          </table:table-cell>
          <table:table-cell office:string-value="91.5573" office:value-type="string">
            <text:p>91.5573</text:p>
          </table:table-cell>
          <table:table-cell office:string-value="7.5304" office:value-type="string">
            <text:p>7.5304</text:p>
          </table:table-cell>
          <table:table-cell office:string-value="0.3045" office:value-type="string">
            <text:p>0.3045</text:p>
          </table:table-cell>
          <table:table-cell office:string-value="0.0266" office:value-type="string">
            <text:p>0.0266</text:p>
          </table:table-cell>
          <table:table-cell office:string-value="0.0204" office:value-type="string">
            <text:p>0.0204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9-05 00:00:00.0" office:value-type="string">
            <text:p>2026-09-05 00:00:00.0</text:p>
          </table:table-cell>
          <table:table-cell office:string-value="1072.6914" office:value-type="string">
            <text:p>1072.6914</text:p>
          </table:table-cell>
          <table:table-cell office:string-value="-60.9151" office:value-type="string">
            <text:p>-60.9151</text:p>
          </table:table-cell>
          <table:table-cell office:string-value="1386.3438" office:value-type="string">
            <text:p>1386.3438</text:p>
          </table:table-cell>
          <table:table-cell office:string-value="0.1703" office:value-type="string">
            <text:p>0.1703</text:p>
          </table:table-cell>
          <table:table-cell office:string-value="0.3849" office:value-type="string">
            <text:p>0.3849</text:p>
          </table:table-cell>
          <table:table-cell office:string-value="0.5987" office:value-type="string">
            <text:p>0.5987</text:p>
          </table:table-cell>
          <table:table-cell office:string-value="91.5804" office:value-type="string">
            <text:p>91.5804</text:p>
          </table:table-cell>
          <table:table-cell office:string-value="7.4537" office:value-type="string">
            <text:p>7.4537</text:p>
          </table:table-cell>
          <table:table-cell office:string-value="0.3537" office:value-type="string">
            <text:p>0.3537</text:p>
          </table:table-cell>
          <table:table-cell office:string-value="0.0270" office:value-type="string">
            <text:p>0.0270</text:p>
          </table:table-cell>
          <table:table-cell office:string-value="0.0212" office:value-type="string">
            <text:p>0.0212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72.9159" office:value-type="string">
            <text:p>1072.9159</text:p>
          </table:table-cell>
          <table:table-cell office:string-value="-62.4060" office:value-type="string">
            <text:p>-62.4060</text:p>
          </table:table-cell>
          <table:table-cell office:string-value="1386.4014" office:value-type="string">
            <text:p>1386.4014</text:p>
          </table:table-cell>
          <table:table-cell office:string-value="0.1748" office:value-type="string">
            <text:p>0.1748</text:p>
          </table:table-cell>
          <table:table-cell office:string-value="0.3847" office:value-type="string">
            <text:p>0.3847</text:p>
          </table:table-cell>
          <table:table-cell office:string-value="0.5989" office:value-type="string">
            <text:p>0.5989</text:p>
          </table:table-cell>
          <table:table-cell office:string-value="91.4697" office:value-type="string">
            <text:p>91.4697</text:p>
          </table:table-cell>
          <table:table-cell office:string-value="7.6270" office:value-type="string">
            <text:p>7.6270</text:p>
          </table:table-cell>
          <table:table-cell office:string-value="0.2906" office:value-type="string">
            <text:p>0.2906</text:p>
          </table:table-cell>
          <table:table-cell office:string-value="0.0256" office:value-type="string">
            <text:p>0.0256</text:p>
          </table:table-cell>
          <table:table-cell office:string-value="0.0194" office:value-type="string">
            <text:p>0.0194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74.3784" office:value-type="string">
            <text:p>1074.3784</text:p>
          </table:table-cell>
          <table:table-cell office:string-value="-60.5249" office:value-type="string">
            <text:p>-60.5249</text:p>
          </table:table-cell>
          <table:table-cell office:string-value="1387.2760" office:value-type="string">
            <text:p>1387.2760</text:p>
          </table:table-cell>
          <table:table-cell office:string-value="0.1726" office:value-type="string">
            <text:p>0.1726</text:p>
          </table:table-cell>
          <table:table-cell office:string-value="0.3819" office:value-type="string">
            <text:p>0.3819</text:p>
          </table:table-cell>
          <table:table-cell office:string-value="0.5998" office:value-type="string">
            <text:p>0.5998</text:p>
          </table:table-cell>
          <table:table-cell office:string-value="91.3812" office:value-type="string">
            <text:p>91.3812</text:p>
          </table:table-cell>
          <table:table-cell office:string-value="7.6349" office:value-type="string">
            <text:p>7.6349</text:p>
          </table:table-cell>
          <table:table-cell office:string-value="0.3719" office:value-type="string">
            <text:p>0.3719</text:p>
          </table:table-cell>
          <table:table-cell office:string-value="0.0274" office:value-type="string">
            <text:p>0.0274</text:p>
          </table:table-cell>
          <table:table-cell office:string-value="0.0214" office:value-type="string">
            <text:p>0.0214</text:p>
          </table:table-cell>
          <table:table-cell office:string-value="0.0046" office:value-type="string">
            <text:p>0.0046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76.0772" office:value-type="string">
            <text:p>1076.0772</text:p>
          </table:table-cell>
          <table:table-cell office:string-value="-59.5790" office:value-type="string">
            <text:p>-59.5790</text:p>
          </table:table-cell>
          <table:table-cell office:string-value="1388.3381" office:value-type="string">
            <text:p>1388.3381</text:p>
          </table:table-cell>
          <table:table-cell office:string-value="0.1684" office:value-type="string">
            <text:p>0.1684</text:p>
          </table:table-cell>
          <table:table-cell office:string-value="0.3786" office:value-type="string">
            <text:p>0.3786</text:p>
          </table:table-cell>
          <table:table-cell office:string-value="0.6008" office:value-type="string">
            <text:p>0.6008</text:p>
          </table:table-cell>
          <table:table-cell office:string-value="91.1744" office:value-type="string">
            <text:p>91.1744</text:p>
          </table:table-cell>
          <table:table-cell office:string-value="7.8558" office:value-type="string">
            <text:p>7.8558</text:p>
          </table:table-cell>
          <table:table-cell office:string-value="0.3628" office:value-type="string">
            <text:p>0.3628</text:p>
          </table:table-cell>
          <table:table-cell office:string-value="0.0286" office:value-type="string">
            <text:p>0.0286</text:p>
          </table:table-cell>
          <table:table-cell office:string-value="0.0221" office:value-type="string">
            <text:p>0.0221</text:p>
          </table:table-cell>
          <table:table-cell office:string-value="0.0048" office:value-type="string">
            <text:p>0.0048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76.7828" office:value-type="string">
            <text:p>1076.7828</text:p>
          </table:table-cell>
          <table:table-cell office:string-value="-61.2284" office:value-type="string">
            <text:p>-61.2284</text:p>
          </table:table-cell>
          <table:table-cell office:string-value="1388.7109" office:value-type="string">
            <text:p>1388.7109</text:p>
          </table:table-cell>
          <table:table-cell office:string-value="0.1665" office:value-type="string">
            <text:p>0.1665</text:p>
          </table:table-cell>
          <table:table-cell office:string-value="0.3838" office:value-type="string">
            <text:p>0.3838</text:p>
          </table:table-cell>
          <table:table-cell office:string-value="0.6012" office:value-type="string">
            <text:p>0.6012</text:p>
          </table:table-cell>
          <table:table-cell office:string-value="90.9961" office:value-type="string">
            <text:p>90.9961</text:p>
          </table:table-cell>
          <table:table-cell office:string-value="8.1046" office:value-type="string">
            <text:p>8.1046</text:p>
          </table:table-cell>
          <table:table-cell office:string-value="0.2943" office:value-type="string">
            <text:p>0.2943</text:p>
          </table:table-cell>
          <table:table-cell office:string-value="0.0263" office:value-type="string">
            <text:p>0.0263</text:p>
          </table:table-cell>
          <table:table-cell office:string-value="0.0198" office:value-type="string">
            <text:p>0.0198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75.7977" office:value-type="string">
            <text:p>1075.7977</text:p>
          </table:table-cell>
          <table:table-cell office:string-value="-58.6682" office:value-type="string">
            <text:p>-58.6682</text:p>
          </table:table-cell>
          <table:table-cell office:string-value="1388.1366" office:value-type="string">
            <text:p>1388.1366</text:p>
          </table:table-cell>
          <table:table-cell office:string-value="0.1701" office:value-type="string">
            <text:p>0.1701</text:p>
          </table:table-cell>
          <table:table-cell office:string-value="0.3802" office:value-type="string">
            <text:p>0.3802</text:p>
          </table:table-cell>
          <table:table-cell office:string-value="0.6006" office:value-type="string">
            <text:p>0.6006</text:p>
          </table:table-cell>
          <table:table-cell office:string-value="91.1458" office:value-type="string">
            <text:p>91.1458</text:p>
          </table:table-cell>
          <table:table-cell office:string-value="7.9404" office:value-type="string">
            <text:p>7.9404</text:p>
          </table:table-cell>
          <table:table-cell office:string-value="0.3031" office:value-type="string">
            <text:p>0.3031</text:p>
          </table:table-cell>
          <table:table-cell office:string-value="0.0289" office:value-type="string">
            <text:p>0.0289</text:p>
          </table:table-cell>
          <table:table-cell office:string-value="0.0217" office:value-type="string">
            <text:p>0.0217</text:p>
          </table:table-cell>
          <table:table-cell office:string-value="0.0050" office:value-type="string">
            <text:p>0.0050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75.1357" office:value-type="string">
            <text:p>1075.1357</text:p>
          </table:table-cell>
          <table:table-cell office:string-value="-59.5047" office:value-type="string">
            <text:p>-59.5047</text:p>
          </table:table-cell>
          <table:table-cell office:string-value="1387.7959" office:value-type="string">
            <text:p>1387.7959</text:p>
          </table:table-cell>
          <table:table-cell office:string-value="0.1691" office:value-type="string">
            <text:p>0.1691</text:p>
          </table:table-cell>
          <table:table-cell office:string-value="0.3795" office:value-type="string">
            <text:p>0.3795</text:p>
          </table:table-cell>
          <table:table-cell office:string-value="0.6002" office:value-type="string">
            <text:p>0.6002</text:p>
          </table:table-cell>
          <table:table-cell office:string-value="91.2396" office:value-type="string">
            <text:p>91.2396</text:p>
          </table:table-cell>
          <table:table-cell office:string-value="7.8422" office:value-type="string">
            <text:p>7.8422</text:p>
          </table:table-cell>
          <table:table-cell office:string-value="0.3112" office:value-type="string">
            <text:p>0.3112</text:p>
          </table:table-cell>
          <table:table-cell office:string-value="0.0280" office:value-type="string">
            <text:p>0.0280</text:p>
          </table:table-cell>
          <table:table-cell office:string-value="0.0212" office:value-type="string">
            <text:p>0.0212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75.4638" office:value-type="string">
            <text:p>1075.4638</text:p>
          </table:table-cell>
          <table:table-cell office:string-value="-57.2106" office:value-type="string">
            <text:p>-57.2106</text:p>
          </table:table-cell>
          <table:table-cell office:string-value="1387.9186" office:value-type="string">
            <text:p>1387.9186</text:p>
          </table:table-cell>
          <table:table-cell office:string-value="0.1702" office:value-type="string">
            <text:p>0.1702</text:p>
          </table:table-cell>
          <table:table-cell office:string-value="0.3824" office:value-type="string">
            <text:p>0.3824</text:p>
          </table:table-cell>
          <table:table-cell office:string-value="0.6004" office:value-type="string">
            <text:p>0.6004</text:p>
          </table:table-cell>
          <table:table-cell office:string-value="91.2406" office:value-type="string">
            <text:p>91.2406</text:p>
          </table:table-cell>
          <table:table-cell office:string-value="7.7899" office:value-type="string">
            <text:p>7.7899</text:p>
          </table:table-cell>
          <table:table-cell office:string-value="0.3534" office:value-type="string">
            <text:p>0.3534</text:p>
          </table:table-cell>
          <table:table-cell office:string-value="0.0304" office:value-type="string">
            <text:p>0.0304</text:p>
          </table:table-cell>
          <table:table-cell office:string-value="0.0231" office:value-type="string">
            <text:p>0.0231</text:p>
          </table:table-cell>
          <table:table-cell office:string-value="0.0052" office:value-type="string">
            <text:p>0.0052</text:p>
          </table:table-cell>
          <table:table-cell office:string-value="0.0024" office:value-type="string">
            <text:p>0.002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75.3476" office:value-type="string">
            <text:p>1075.3476</text:p>
          </table:table-cell>
          <table:table-cell office:string-value="-56.8390" office:value-type="string">
            <text:p>-56.8390</text:p>
          </table:table-cell>
          <table:table-cell office:string-value="1387.8156" office:value-type="string">
            <text:p>1387.8156</text:p>
          </table:table-cell>
          <table:table-cell office:string-value="0.1712" office:value-type="string">
            <text:p>0.1712</text:p>
          </table:table-cell>
          <table:table-cell office:string-value="0.3839" office:value-type="string">
            <text:p>0.3839</text:p>
          </table:table-cell>
          <table:table-cell office:string-value="0.6004" office:value-type="string">
            <text:p>0.6004</text:p>
          </table:table-cell>
          <table:table-cell office:string-value="91.2361" office:value-type="string">
            <text:p>91.2361</text:p>
          </table:table-cell>
          <table:table-cell office:string-value="7.8070" office:value-type="string">
            <text:p>7.8070</text:p>
          </table:table-cell>
          <table:table-cell office:string-value="0.3370" office:value-type="string">
            <text:p>0.3370</text:p>
          </table:table-cell>
          <table:table-cell office:string-value="0.0310" office:value-type="string">
            <text:p>0.0310</text:p>
          </table:table-cell>
          <table:table-cell office:string-value="0.0234" office:value-type="string">
            <text:p>0.0234</text:p>
          </table:table-cell>
          <table:table-cell office:string-value="0.0052" office:value-type="string">
            <text:p>0.0052</text:p>
          </table:table-cell>
          <table:table-cell office:string-value="0.0024" office:value-type="string">
            <text:p>0.0024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72.3913" office:value-type="string">
            <text:p>1072.3913</text:p>
          </table:table-cell>
          <table:table-cell office:string-value="-61.3860" office:value-type="string">
            <text:p>-61.3860</text:p>
          </table:table-cell>
          <table:table-cell office:string-value="1386.1344" office:value-type="string">
            <text:p>1386.1344</text:p>
          </table:table-cell>
          <table:table-cell office:string-value="0.1724" office:value-type="string">
            <text:p>0.1724</text:p>
          </table:table-cell>
          <table:table-cell office:string-value="0.3856" office:value-type="string">
            <text:p>0.3856</text:p>
          </table:table-cell>
          <table:table-cell office:string-value="0.5986" office:value-type="string">
            <text:p>0.5986</text:p>
          </table:table-cell>
          <table:table-cell office:string-value="91.5592" office:value-type="string">
            <text:p>91.5592</text:p>
          </table:table-cell>
          <table:table-cell office:string-value="7.5245" office:value-type="string">
            <text:p>7.5245</text:p>
          </table:table-cell>
          <table:table-cell office:string-value="0.3036" office:value-type="string">
            <text:p>0.3036</text:p>
          </table:table-cell>
          <table:table-cell office:string-value="0.0261" office:value-type="string">
            <text:p>0.0261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72.0577" office:value-type="string">
            <text:p>1072.0577</text:p>
          </table:table-cell>
          <table:table-cell office:string-value="-61.0437" office:value-type="string">
            <text:p>-61.0437</text:p>
          </table:table-cell>
          <table:table-cell office:string-value="1385.9296" office:value-type="string">
            <text:p>1385.9296</text:p>
          </table:table-cell>
          <table:table-cell office:string-value="0.1708" office:value-type="string">
            <text:p>0.1708</text:p>
          </table:table-cell>
          <table:table-cell office:string-value="0.3896" office:value-type="string">
            <text:p>0.3896</text:p>
          </table:table-cell>
          <table:table-cell office:string-value="0.5984" office:value-type="string">
            <text:p>0.5984</text:p>
          </table:table-cell>
          <table:table-cell office:string-value="91.5958" office:value-type="string">
            <text:p>91.5958</text:p>
          </table:table-cell>
          <table:table-cell office:string-value="7.4871" office:value-type="string">
            <text:p>7.4871</text:p>
          </table:table-cell>
          <table:table-cell office:string-value="0.3018" office:value-type="string">
            <text:p>0.3018</text:p>
          </table:table-cell>
          <table:table-cell office:string-value="0.0262" office:value-type="string">
            <text:p>0.0262</text:p>
          </table:table-cell>
          <table:table-cell office:string-value="0.0199" office:value-type="string">
            <text:p>0.0199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71.3313" office:value-type="string">
            <text:p>1071.3313</text:p>
          </table:table-cell>
          <table:table-cell office:string-value="-61.5806" office:value-type="string">
            <text:p>-61.5806</text:p>
          </table:table-cell>
          <table:table-cell office:string-value="1385.4658" office:value-type="string">
            <text:p>1385.4658</text:p>
          </table:table-cell>
          <table:table-cell office:string-value="0.1715" office:value-type="string">
            <text:p>0.1715</text:p>
          </table:table-cell>
          <table:table-cell office:string-value="0.3933" office:value-type="string">
            <text:p>0.3933</text:p>
          </table:table-cell>
          <table:table-cell office:string-value="0.5979" office:value-type="string">
            <text:p>0.5979</text:p>
          </table:table-cell>
          <table:table-cell office:string-value="91.6786" office:value-type="string">
            <text:p>91.6786</text:p>
          </table:table-cell>
          <table:table-cell office:string-value="7.4006" office:value-type="string">
            <text:p>7.4006</text:p>
          </table:table-cell>
          <table:table-cell office:string-value="0.3015" office:value-type="string">
            <text:p>0.3015</text:p>
          </table:table-cell>
          <table:table-cell office:string-value="0.0261" office:value-type="string">
            <text:p>0.0261</text:p>
          </table:table-cell>
          <table:table-cell office:string-value="0.0199" office:value-type="string">
            <text:p>0.0199</text:p>
          </table:table-cell>
          <table:table-cell office:string-value="0.0043" office:value-type="string">
            <text:p>0.0043</text:p>
          </table:table-cell>
          <table:table-cell office:string-value="0.0020" office:value-type="string">
            <text:p>0.0020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71.3994" office:value-type="string">
            <text:p>1071.3994</text:p>
          </table:table-cell>
          <table:table-cell office:string-value="-61.0471" office:value-type="string">
            <text:p>-61.0471</text:p>
          </table:table-cell>
          <table:table-cell office:string-value="1385.5151" office:value-type="string">
            <text:p>1385.5151</text:p>
          </table:table-cell>
          <table:table-cell office:string-value="0.1721" office:value-type="string">
            <text:p>0.1721</text:p>
          </table:table-cell>
          <table:table-cell office:string-value="0.3915" office:value-type="string">
            <text:p>0.3915</text:p>
          </table:table-cell>
          <table:table-cell office:string-value="0.5980" office:value-type="string">
            <text:p>0.5980</text:p>
          </table:table-cell>
          <table:table-cell office:string-value="91.6721" office:value-type="string">
            <text:p>91.6721</text:p>
          </table:table-cell>
          <table:table-cell office:string-value="7.4101" office:value-type="string">
            <text:p>7.4101</text:p>
          </table:table-cell>
          <table:table-cell office:string-value="0.2990" office:value-type="string">
            <text:p>0.2990</text:p>
          </table:table-cell>
          <table:table-cell office:string-value="0.0265" office:value-type="string">
            <text:p>0.0265</text:p>
          </table:table-cell>
          <table:table-cell office:string-value="0.0201" office:value-type="string">
            <text:p>0.0201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0:30:00</meta:creation-date>
    <meta:editing-cycles>1</meta:editing-cycles>
    <dc:language>en</dc:language>
    <dc:creator>ZETHOU-WWEXT03P$</dc:creator>
    <dc:date>2026-09-13T20:30:00</dc:date>
    <meta:editing-duration>PT0.185S</meta:editing-duration>
  </office:meta>
</office:document-meta>
</file>