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94253   " office:value-type="string">
            <text:p>94253 <text:s text:c="2"/></text:p>
          </table:table-cell>
          <table:table-cell office:string-value="Stingray Inlet EC 328-B" office:value-type="string">
            <text:p>Stingray Inlet EC 328-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4249   " office:value-type="string">
            <text:p>94249 <text:s text:c="2"/></text:p>
          </table:table-cell>
          <table:table-cell office:string-value="Stingray Inlet East Cameron 321" office:value-type="string">
            <text:p>Stingray Inlet East Cameron 321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4255   " office:value-type="string">
            <text:p>94255 <text:s text:c="2"/></text:p>
          </table:table-cell>
          <table:table-cell office:string-value="Stingray Inlet VR 369-A" office:value-type="string">
            <text:p>Stingray Inlet VR 369-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" office:value-type="string">
            <text:p>3200</text:p>
          </table:table-cell>
        </table:table-row>
        <table:table-row>
          <table:table-cell office:string-value="94251   " office:value-type="string">
            <text:p>94251 <text:s text:c="2"/></text:p>
          </table:table-cell>
          <table:table-cell office:string-value="Stingray Inlet VR371" office:value-type="string">
            <text:p>Stingray Inlet VR371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7654" office:value-type="string">
            <text:p>87654</text:p>
          </table:table-cell>
        </table:table-row>
        <table:table-row>
          <table:table-cell office:string-value="94245   " office:value-type="string">
            <text:p>94245 <text:s text:c="2"/></text:p>
          </table:table-cell>
          <table:table-cell office:string-value="Stingray Inlet from Triton Outlet" office:value-type="string">
            <text:p>Stingray Inlet from Triton Outl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2:11:05</meta:creation-date>
    <meta:editing-cycles>1</meta:editing-cycles>
    <dc:language>en</dc:language>
    <dc:creator>ZETHOU-WWEXT03P$</dc:creator>
    <dc:date>2026-09-14T02:11:05</dc:date>
    <meta:editing-duration>PT0.013S</meta:editing-duration>
  </office:meta>
</office:document-meta>
</file>