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6700" office:value-type="string">
            <text:p>2867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3671  " office:value-type="string">
            <text:p>293671 <text:s text:c="1"/></text:p>
          </table:table-cell>
          <table:table-cell office:string-value="Weyerhaeuser" office:value-type="string">
            <text:p>Weyerhaeus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77" office:value-type="string">
            <text:p>3177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5T01:09:58</meta:creation-date>
    <meta:editing-cycles>1</meta:editing-cycles>
    <dc:language>en</dc:language>
    <dc:creator>ZETHOU-WWEXT04P$</dc:creator>
    <dc:date>2026-09-15T01:09:58</dc:date>
    <meta:editing-duration>PT0.100S</meta:editing-duration>
  </office:meta>
</office:document-meta>
</file>