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GSLNG   " office:value-type="string">
            <text:p>GSLNG <text:s text:c="2"/></text:p>
          </table:table-cell>
          <table:table-cell office:string-value="LNG-GULF SOUTH NOM AT LINCOLN ROAD (MIRRORS 83091)" office:value-type="string">
            <text:p>LNG-GULF SOUTH NOM AT LINCOLN ROAD (MIRRORS 8309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2:44:41</meta:creation-date>
    <meta:editing-cycles>1</meta:editing-cycles>
    <dc:language>en</dc:language>
    <dc:creator>ZETHOU-WWEXT04P$</dc:creator>
    <dc:date>2026-09-14T02:44:41</dc:date>
    <meta:editing-duration>PT0.009S</meta:editing-duration>
  </office:meta>
</office:document-meta>
</file>