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68601" office:value-type="string">
            <text:p>68601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40007" office:value-type="string">
            <text:p>140007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34481" office:value-type="string">
            <text:p>134481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43241" office:value-type="string">
            <text:p>543241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317701" office:value-type="string">
            <text:p>317701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2:07:01</meta:creation-date>
    <meta:editing-cycles>1</meta:editing-cycles>
    <dc:language>en</dc:language>
    <dc:creator>ZETHOU-WWEXT04P$</dc:creator>
    <dc:date>2026-09-14T02:07:01</dc:date>
    <meta:editing-duration>PT0.010S</meta:editing-duration>
  </office:meta>
</office:document-meta>
</file>