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15000" office:value-type="string">
            <text:p>715000</text:p>
          </table:table-cell>
          <table:table-cell office:string-value="665000" office:value-type="string">
            <text:p>665000</text:p>
          </table:table-cell>
          <table:table-cell office:string-value="215180" office:value-type="string">
            <text:p>215180</text:p>
          </table:table-cell>
          <table:table-cell office:string-value="449820" office:value-type="string">
            <text:p>44982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340" office:value-type="string">
            <text:p>340</text:p>
          </table:table-cell>
          <table:table-cell office:string-value="9660" office:value-type="string">
            <text:p>966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21" office:value-type="string">
            <text:p>8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331" office:value-type="string">
            <text:p>331</text:p>
          </table:table-cell>
          <table:table-cell office:string-value="9669" office:value-type="string">
            <text:p>966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IROQUOIS" office:value-type="string">
            <text:p>IROQUOIS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86" office:value-type="string">
            <text:p>7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0" office:value-type="string">
            <text:p>0</text:p>
          </table:table-cell>
          <table:table-cell office:string-value="1100000" office:value-type="string">
            <text:p>1100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523799" office:value-type="string">
            <text:p>523799</text:p>
          </table:table-cell>
          <table:table-cell office:string-value="576201" office:value-type="string">
            <text:p>576201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9" office:value-type="string">
            <text:p>19</text:p>
          </table:table-cell>
          <table:table-cell office:string-value="1981" office:value-type="string">
            <text:p>198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279" office:value-type="string">
            <text:p>279</text:p>
          </table:table-cell>
          <table:table-cell office:string-value="6721" office:value-type="string">
            <text:p>672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24" office:value-type="string">
            <text:p>24</text:p>
          </table:table-cell>
          <table:table-cell office:string-value="1676" office:value-type="string">
            <text:p>167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3" office:value-type="string">
            <text:p>6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7" office:value-type="string">
            <text:p>17</text:p>
          </table:table-cell>
          <table:table-cell office:string-value="1983" office:value-type="string">
            <text:p>19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7" office:value-type="string">
            <text:p>6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100" office:value-type="string">
            <text:p>100</text:p>
          </table:table-cell>
          <table:table-cell office:string-value="800" office:value-type="string">
            <text:p>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64" office:value-type="string">
            <text:p>164</text:p>
          </table:table-cell>
          <table:table-cell office:string-value="9836" office:value-type="string">
            <text:p>983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6834" office:value-type="string">
            <text:p>26834</text:p>
          </table:table-cell>
          <table:table-cell office:string-value="173166" office:value-type="string">
            <text:p>17316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" office:value-type="string">
            <text:p>7</text:p>
          </table:table-cell>
          <table:table-cell office:string-value="9993" office:value-type="string">
            <text:p>999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4" office:value-type="string">
            <text:p>6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8" office:value-type="string">
            <text:p>18</text:p>
          </table:table-cell>
          <table:table-cell office:string-value="782" office:value-type="string">
            <text:p>782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30" office:value-type="string">
            <text:p>130</text:p>
          </table:table-cell>
          <table:table-cell office:string-value="9870" office:value-type="string">
            <text:p>987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4" office:value-type="string">
            <text:p>6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77" office:value-type="string">
            <text:p>377</text:p>
          </table:table-cell>
          <table:table-cell office:string-value="1123" office:value-type="string">
            <text:p>112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5" office:value-type="string">
            <text:p>15</text:p>
          </table:table-cell>
          <table:table-cell office:string-value="7485" office:value-type="string">
            <text:p>748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23" office:value-type="string">
            <text:p>23</text:p>
          </table:table-cell>
          <table:table-cell office:string-value="327" office:value-type="string">
            <text:p>32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0" office:value-type="string">
            <text:p>20</text:p>
          </table:table-cell>
          <table:table-cell office:string-value="1480" office:value-type="string">
            <text:p>148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90" office:value-type="string">
            <text:p>90</text:p>
          </table:table-cell>
          <table:table-cell office:string-value="9910" office:value-type="string">
            <text:p>991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2" office:value-type="string">
            <text:p>60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2" office:value-type="string">
            <text:p>2</text:p>
          </table:table-cell>
          <table:table-cell office:string-value="378" office:value-type="string">
            <text:p>37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78" office:value-type="string">
            <text:p>5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25" office:value-type="string">
            <text:p>325</text:p>
          </table:table-cell>
          <table:table-cell office:string-value="1675" office:value-type="string">
            <text:p>167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JOHNSON" office:value-type="string">
            <text:p>JOHNSON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52" office:value-type="string">
            <text:p>5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43" office:value-type="string">
            <text:p>5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100" office:value-type="string">
            <text:p>11100</text:p>
          </table:table-cell>
          <table:table-cell office:string-value="11100" office:value-type="string">
            <text:p>11100</text:p>
          </table:table-cell>
          <table:table-cell office:string-value="2150" office:value-type="string">
            <text:p>2150</text:p>
          </table:table-cell>
          <table:table-cell office:string-value="8950" office:value-type="string">
            <text:p>895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9" office:value-type="string">
            <text:p>5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88" office:value-type="string">
            <text:p>88</text:p>
          </table:table-cell>
          <table:table-cell office:string-value="4912" office:value-type="string">
            <text:p>4912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8" office:value-type="string">
            <text:p>5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5" office:value-type="string">
            <text:p>15</text:p>
          </table:table-cell>
          <table:table-cell office:string-value="4985" office:value-type="string">
            <text:p>498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2" office:value-type="string">
            <text:p>5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7" office:value-type="string">
            <text:p>57</text:p>
          </table:table-cell>
          <table:table-cell office:string-value="4943" office:value-type="string">
            <text:p>494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15" office:value-type="string">
            <text:p>5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0" office:value-type="string">
            <text:p>30</text:p>
          </table:table-cell>
          <table:table-cell office:string-value="4970" office:value-type="string">
            <text:p>497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7" office:value-type="string">
            <text:p>50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9" office:value-type="string">
            <text:p>19</text:p>
          </table:table-cell>
          <table:table-cell office:string-value="4981" office:value-type="string">
            <text:p>498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HICKMAN" office:value-type="string">
            <text:p>HICKMAN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9" office:value-type="string">
            <text:p>4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" office:value-type="string">
            <text:p>1000</text:p>
          </table:table-cell>
          <table:table-cell office:string-value="9000" office:value-type="string">
            <text:p>9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FULTON" office:value-type="string">
            <text:p>FULTON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8" office:value-type="string">
            <text:p>4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00" office:value-type="string">
            <text:p>100</text:p>
          </table:table-cell>
          <table:table-cell office:string-value="1900" office:value-type="string">
            <text:p>19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4" office:value-type="string">
            <text:p>4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75" office:value-type="string">
            <text:p>75</text:p>
          </table:table-cell>
          <table:table-cell office:string-value="4925" office:value-type="string">
            <text:p>492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0" office:value-type="string">
            <text:p>47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5" office:value-type="string">
            <text:p>35</text:p>
          </table:table-cell>
          <table:table-cell office:string-value="1965" office:value-type="string">
            <text:p>196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000" office:value-type="string">
            <text:p>2000</text:p>
          </table:table-cell>
          <table:table-cell office:string-value="8000" office:value-type="string">
            <text:p>8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40000" office:value-type="string">
            <text:p>140000</text:p>
          </table:table-cell>
          <table:table-cell office:string-value="52050" office:value-type="string">
            <text:p>52050</text:p>
          </table:table-cell>
          <table:table-cell office:string-value="87950" office:value-type="string">
            <text:p>8795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77" office:value-type="string">
            <text:p>77</text:p>
          </table:table-cell>
          <table:table-cell office:string-value="2623" office:value-type="string">
            <text:p>2623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5" office:value-type="string">
            <text:p>40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00" office:value-type="string">
            <text:p>4800</text:p>
          </table:table-cell>
          <table:table-cell office:string-value="4800" office:value-type="string">
            <text:p>4800</text:p>
          </table:table-cell>
          <table:table-cell office:string-value="498" office:value-type="string">
            <text:p>498</text:p>
          </table:table-cell>
          <table:table-cell office:string-value="4302" office:value-type="string">
            <text:p>4302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10" office:value-type="string">
            <text:p>1610</text:p>
          </table:table-cell>
          <table:table-cell office:string-value="1610" office:value-type="string">
            <text:p>1610</text:p>
          </table:table-cell>
          <table:table-cell office:string-value="79" office:value-type="string">
            <text:p>79</text:p>
          </table:table-cell>
          <table:table-cell office:string-value="1531" office:value-type="string">
            <text:p>153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633" office:value-type="string">
            <text:p>633</text:p>
          </table:table-cell>
          <table:table-cell office:string-value="9367" office:value-type="string">
            <text:p>9367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SUNFLOWER" office:value-type="string">
            <text:p>SUNFLOWER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0" office:value-type="string">
            <text:p>10</text:p>
          </table:table-cell>
          <table:table-cell office:string-value="290" office:value-type="string">
            <text:p>29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WEST CARROLL" office:value-type="string">
            <text:p>WEST CARROLL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04" office:value-type="string">
            <text:p>2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0" office:value-type="string">
            <text:p>0</text:p>
          </table:table-cell>
          <table:table-cell office:string-value="400" office:value-type="string">
            <text:p>4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0" office:value-type="string">
            <text:p>0</text:p>
          </table:table-cell>
          <table:table-cell office:string-value="800" office:value-type="string">
            <text:p>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6" office:value-type="string">
            <text:p>66</text:p>
          </table:table-cell>
          <table:table-cell office:string-value="14934" office:value-type="string">
            <text:p>1493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VICTORIA" office:value-type="string">
            <text:p>VICTORIA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1" office:value-type="string">
            <text:p>-2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4" office:value-type="string">
            <text:p>54</text:p>
          </table:table-cell>
          <table:table-cell office:string-value="4946" office:value-type="string">
            <text:p>494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9" office:value-type="string">
            <text:p>-3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188193" office:value-type="string">
            <text:p>188193</text:p>
          </table:table-cell>
          <table:table-cell office:string-value="261807" office:value-type="string">
            <text:p>26180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4085" office:value-type="string">
            <text:p>14085</text:p>
          </table:table-cell>
          <table:table-cell office:string-value="85915" office:value-type="string">
            <text:p>8591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0" office:value-type="string">
            <text:p>0</text:p>
          </table:table-cell>
          <table:table-cell office:string-value="300" office:value-type="string">
            <text:p>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00" office:value-type="string">
            <text:p>170000</text:p>
          </table:table-cell>
          <table:table-cell office:string-value="170000" office:value-type="string">
            <text:p>170000</text:p>
          </table:table-cell>
          <table:table-cell office:string-value="52501" office:value-type="string">
            <text:p>52501</text:p>
          </table:table-cell>
          <table:table-cell office:string-value="117499" office:value-type="string">
            <text:p>117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1" office:value-type="string">
            <text:p>-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110000" office:value-type="string">
            <text:p>110000</text:p>
          </table:table-cell>
          <table:table-cell office:string-value="109809" office:value-type="string">
            <text:p>109809</text:p>
          </table:table-cell>
          <table:table-cell office:string-value="191" office:value-type="string">
            <text:p>19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00" office:value-type="string">
            <text:p>27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21101" office:value-type="string">
            <text:p>21101</text:p>
          </table:table-cell>
          <table:table-cell office:string-value="128899" office:value-type="string">
            <text:p>1288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45000" office:value-type="string">
            <text:p>45000</text:p>
          </table:table-cell>
          <table:table-cell office:string-value="25051" office:value-type="string">
            <text:p>25051</text:p>
          </table:table-cell>
          <table:table-cell office:string-value="19949" office:value-type="string">
            <text:p>1994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1" office:value-type="string">
            <text:p>1</text:p>
          </table:table-cell>
          <table:table-cell office:string-value="249999" office:value-type="string">
            <text:p>2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10800" office:value-type="string">
            <text:p>10800</text:p>
          </table:table-cell>
          <table:table-cell office:string-value="8498" office:value-type="string">
            <text:p>8498</text:p>
          </table:table-cell>
          <table:table-cell office:string-value="2302" office:value-type="string">
            <text:p>2302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1" office:value-type="string">
            <text:p>4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0001" office:value-type="string">
            <text:p>40001</text:p>
          </table:table-cell>
          <table:table-cell office:string-value="459999" office:value-type="string">
            <text:p>45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1000" office:value-type="string">
            <text:p>221000</text:p>
          </table:table-cell>
          <table:table-cell office:string-value="221000" office:value-type="string">
            <text:p>221000</text:p>
          </table:table-cell>
          <table:table-cell office:string-value="135578" office:value-type="string">
            <text:p>135578</text:p>
          </table:table-cell>
          <table:table-cell office:string-value="85422" office:value-type="string">
            <text:p>8542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0" office:value-type="string">
            <text:p>0</text:p>
          </table:table-cell>
          <table:table-cell office:string-value="22000" office:value-type="string">
            <text:p>2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  <table:table-cell office:string-value="192000" office:value-type="string">
            <text:p>192000</text:p>
          </table:table-cell>
          <table:table-cell office:string-value="1" office:value-type="string">
            <text:p>1</text:p>
          </table:table-cell>
          <table:table-cell office:string-value="191999" office:value-type="string">
            <text:p>191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23" office:value-type="string">
            <text:p>223</text:p>
          </table:table-cell>
          <table:table-cell office:string-value="2777" office:value-type="string">
            <text:p>2777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2" office:value-type="string">
            <text:p>12</text:p>
          </table:table-cell>
          <table:table-cell office:string-value="988" office:value-type="string">
            <text:p>98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5" office:value-type="string">
            <text:p>-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  <table:table-cell office:string-value="45000" office:value-type="string">
            <text:p>45000</text:p>
          </table:table-cell>
          <table:table-cell office:string-value="1" office:value-type="string">
            <text:p>1</text:p>
          </table:table-cell>
          <table:table-cell office:string-value="44999" office:value-type="string">
            <text:p>4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107000" office:value-type="string">
            <text:p>107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  <table:table-cell office:string-value="1440" office:value-type="string">
            <text:p>1440</text:p>
          </table:table-cell>
          <table:table-cell office:string-value="620" office:value-type="string">
            <text:p>620</text:p>
          </table:table-cell>
          <table:table-cell office:string-value="820" office:value-type="string">
            <text:p>82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7" office:value-type="string">
            <text:p>8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53819" office:value-type="string">
            <text:p>553819</text:p>
          </table:table-cell>
          <table:table-cell office:string-value="346181" office:value-type="string">
            <text:p>346181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" office:value-type="string">
            <text:p>-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5000" office:value-type="string">
            <text:p>245000</text:p>
          </table:table-cell>
          <table:table-cell office:string-value="200000" office:value-type="string">
            <text:p>200000</text:p>
          </table:table-cell>
          <table:table-cell office:string-value="187694" office:value-type="string">
            <text:p>187694</text:p>
          </table:table-cell>
          <table:table-cell office:string-value="12306" office:value-type="string">
            <text:p>1230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9" office:value-type="string">
            <text:p>-19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50" office:value-type="string">
            <text:p>50</text:p>
          </table:table-cell>
          <table:table-cell office:string-value="1250" office:value-type="string">
            <text:p>125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500" office:value-type="string">
            <text:p>500</text:p>
          </table:table-cell>
          <table:table-cell office:string-value="800" office:value-type="string">
            <text:p>8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0001" office:value-type="string">
            <text:p>20001</text:p>
          </table:table-cell>
          <table:table-cell office:string-value="204999" office:value-type="string">
            <text:p>204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04" office:value-type="string">
            <text:p>8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5000" office:value-type="string">
            <text:p>325000</text:p>
          </table:table-cell>
          <table:table-cell office:string-value="300000" office:value-type="string">
            <text:p>300000</text:p>
          </table:table-cell>
          <table:table-cell office:string-value="1" office:value-type="string">
            <text:p>1</text:p>
          </table:table-cell>
          <table:table-cell office:string-value="299999" office:value-type="string">
            <text:p>2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7" office:value-type="string">
            <text:p>-2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40" office:value-type="string">
            <text:p>40</text:p>
          </table:table-cell>
          <table:table-cell office:string-value="4960" office:value-type="string">
            <text:p>49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" office:value-type="string">
            <text:p>-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0" office:value-type="string">
            <text:p>0</text:p>
          </table:table-cell>
          <table:table-cell office:string-value="115000" office:value-type="string">
            <text:p>1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JEFFERSON DAVIS" office:value-type="string">
            <text:p>JEFFERSON DAVIS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34000" office:value-type="string">
            <text:p>34000</text:p>
          </table:table-cell>
          <table:table-cell office:string-value="1" office:value-type="string">
            <text:p>1</text:p>
          </table:table-cell>
          <table:table-cell office:string-value="33999" office:value-type="string">
            <text:p>3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275000" office:value-type="string">
            <text:p>275000</text:p>
          </table:table-cell>
          <table:table-cell office:string-value="52675" office:value-type="string">
            <text:p>52675</text:p>
          </table:table-cell>
          <table:table-cell office:string-value="222325" office:value-type="string">
            <text:p>22232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8" office:value-type="string">
            <text:p>-4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290000" office:value-type="string">
            <text:p>290000</text:p>
          </table:table-cell>
          <table:table-cell office:string-value="1" office:value-type="string">
            <text:p>1</text:p>
          </table:table-cell>
          <table:table-cell office:string-value="289999" office:value-type="string">
            <text:p>28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200000" office:value-type="string">
            <text:p>200000</text:p>
          </table:table-cell>
          <table:table-cell office:string-value="100062" office:value-type="string">
            <text:p>100062</text:p>
          </table:table-cell>
          <table:table-cell office:string-value="99938" office:value-type="string">
            <text:p>9993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5" office:value-type="string">
            <text:p>37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4" office:value-type="string">
            <text:p>24</text:p>
          </table:table-cell>
          <table:table-cell office:string-value="976" office:value-type="string">
            <text:p>97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NTGOMERY" office:value-type="string">
            <text:p>MONTGOMERY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9" office:value-type="string">
            <text:p>-1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71" office:value-type="string">
            <text:p>71</text:p>
          </table:table-cell>
          <table:table-cell office:string-value="99929" office:value-type="string">
            <text:p>9992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ST JOSEPH" office:value-type="string">
            <text:p>ST JOSEPH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9" office:value-type="string">
            <text:p>88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0" office:value-type="string">
            <text:p>0</text:p>
          </table:table-cell>
          <table:table-cell office:string-value="1900" office:value-type="string">
            <text:p>19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47" office:value-type="string">
            <text:p>1647</text:p>
          </table:table-cell>
          <table:table-cell office:string-value="1647" office:value-type="string">
            <text:p>1647</text:p>
          </table:table-cell>
          <table:table-cell office:string-value="0" office:value-type="string">
            <text:p>0</text:p>
          </table:table-cell>
          <table:table-cell office:string-value="1647" office:value-type="string">
            <text:p>164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MC CRACKEN" office:value-type="string">
            <text:p>MC CRACKEN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3" office:value-type="string">
            <text:p>5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94" office:value-type="string">
            <text:p>1494</text:p>
          </table:table-cell>
          <table:table-cell office:string-value="8506" office:value-type="string">
            <text:p>850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  <table:table-cell office:string-value="87000" office:value-type="string">
            <text:p>87000</text:p>
          </table:table-cell>
          <table:table-cell office:string-value="7069" office:value-type="string">
            <text:p>7069</text:p>
          </table:table-cell>
          <table:table-cell office:string-value="79931" office:value-type="string">
            <text:p>79931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10000" office:value-type="string">
            <text:p>10000</text:p>
          </table:table-cell>
          <table:table-cell office:string-value="58000" office:value-type="string">
            <text:p>58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  <table:table-cell office:string-value="4200" office:value-type="string">
            <text:p>4200</text:p>
          </table:table-cell>
          <table:table-cell office:string-value="0" office:value-type="string">
            <text:p>0</text:p>
          </table:table-cell>
          <table:table-cell office:string-value="4200" office:value-type="string">
            <text:p>42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85000" office:value-type="string">
            <text:p>85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21000" office:value-type="string">
            <text:p>121000</text:p>
          </table:table-cell>
          <table:table-cell office:string-value="93257" office:value-type="string">
            <text:p>93257</text:p>
          </table:table-cell>
          <table:table-cell office:string-value="27743" office:value-type="string">
            <text:p>2774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01" office:value-type="string">
            <text:p>201</text:p>
          </table:table-cell>
          <table:table-cell office:string-value="799" office:value-type="string">
            <text:p>7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TATE" office:value-type="string">
            <text:p>TATE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1" office:value-type="string">
            <text:p>1</text:p>
          </table:table-cell>
          <table:table-cell office:string-value="59999" office:value-type="string">
            <text:p>5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214" office:value-type="string">
            <text:p>214</text:p>
          </table:table-cell>
          <table:table-cell office:string-value="9686" office:value-type="string">
            <text:p>968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8" office:value-type="string">
            <text:p>-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48945" office:value-type="string">
            <text:p>48945</text:p>
          </table:table-cell>
          <table:table-cell office:string-value="171055" office:value-type="string">
            <text:p>17105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3" office:value-type="string">
            <text:p>-29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494" office:value-type="string">
            <text:p>1494</text:p>
          </table:table-cell>
          <table:table-cell office:string-value="10506" office:value-type="string">
            <text:p>1050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9" office:value-type="string">
            <text:p>5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56" office:value-type="string">
            <text:p>156</text:p>
          </table:table-cell>
          <table:table-cell office:string-value="4844" office:value-type="string">
            <text:p>484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" office:value-type="string">
            <text:p>-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61000" office:value-type="string">
            <text:p>161000</text:p>
          </table:table-cell>
          <table:table-cell office:string-value="159972" office:value-type="string">
            <text:p>159972</text:p>
          </table:table-cell>
          <table:table-cell office:string-value="1028" office:value-type="string">
            <text:p>10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6" office:value-type="string">
            <text:p>-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" office:value-type="string">
            <text:p>10</text:p>
          </table:table-cell>
          <table:table-cell office:string-value="990" office:value-type="string">
            <text:p>99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LIBERTY" office:value-type="string">
            <text:p>LIBERTY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20001" office:value-type="string">
            <text:p>20001</text:p>
          </table:table-cell>
          <table:table-cell office:string-value="979999" office:value-type="string">
            <text:p>979999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255000" office:value-type="string">
            <text:p>255000</text:p>
          </table:table-cell>
          <table:table-cell office:string-value="24401" office:value-type="string">
            <text:p>24401</text:p>
          </table:table-cell>
          <table:table-cell office:string-value="230599" office:value-type="string">
            <text:p>2305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3" office:value-type="string">
            <text:p>-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249977" office:value-type="string">
            <text:p>249977</text:p>
          </table:table-cell>
          <table:table-cell office:string-value="750023" office:value-type="string">
            <text:p>75002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0" office:value-type="string">
            <text:p>0</text:p>
          </table:table-cell>
          <table:table-cell office:string-value="1000000" office:value-type="string">
            <text:p>10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" office:value-type="string">
            <text:p>1</text:p>
          </table:table-cell>
          <table:table-cell office:string-value="49999" office:value-type="string">
            <text:p>49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WASHINGTON" office:value-type="string">
            <text:p>WASHINGTON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9" office:value-type="string">
            <text:p>2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40045" office:value-type="string">
            <text:p>140045</text:p>
          </table:table-cell>
          <table:table-cell office:string-value="134955" office:value-type="string">
            <text:p>134955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25" office:value-type="string">
            <text:p>72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1" office:value-type="string">
            <text:p>1</text:p>
          </table:table-cell>
          <table:table-cell office:string-value="899999" office:value-type="string">
            <text:p>8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4" office:value-type="string">
            <text:p>3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863" office:value-type="string">
            <text:p>863</text:p>
          </table:table-cell>
          <table:table-cell office:string-value="67137" office:value-type="string">
            <text:p>671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6800" office:value-type="string">
            <text:p>226800</text:p>
          </table:table-cell>
          <table:table-cell office:string-value="226800" office:value-type="string">
            <text:p>226800</text:p>
          </table:table-cell>
          <table:table-cell office:string-value="70105" office:value-type="string">
            <text:p>70105</text:p>
          </table:table-cell>
          <table:table-cell office:string-value="156695" office:value-type="string">
            <text:p>15669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1" office:value-type="string">
            <text:p>-3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500000" office:value-type="string">
            <text:p>500000</text:p>
          </table:table-cell>
          <table:table-cell office:string-value="273226" office:value-type="string">
            <text:p>273226</text:p>
          </table:table-cell>
          <table:table-cell office:string-value="226774" office:value-type="string">
            <text:p>226774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0" office:value-type="string">
            <text:p>0</text:p>
          </table:table-cell>
          <table:table-cell office:string-value="144000" office:value-type="string">
            <text:p>14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7" office:value-type="string">
            <text:p>-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6000" office:value-type="string">
            <text:p>276000</text:p>
          </table:table-cell>
          <table:table-cell office:string-value="276000" office:value-type="string">
            <text:p>276000</text:p>
          </table:table-cell>
          <table:table-cell office:string-value="44362" office:value-type="string">
            <text:p>44362</text:p>
          </table:table-cell>
          <table:table-cell office:string-value="231638" office:value-type="string">
            <text:p>23163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9184" office:value-type="string">
            <text:p>19184</text:p>
          </table:table-cell>
          <table:table-cell office:string-value="60816" office:value-type="string">
            <text:p>6081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94" office:value-type="string">
            <text:p>94</text:p>
          </table:table-cell>
          <table:table-cell office:string-value="256" office:value-type="string">
            <text:p>25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149228" office:value-type="string">
            <text:p>149228</text:p>
          </table:table-cell>
          <table:table-cell office:string-value="200772" office:value-type="string">
            <text:p>200772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" office:value-type="string">
            <text:p>1</text:p>
          </table:table-cell>
          <table:table-cell office:string-value="9999" office:value-type="string">
            <text:p>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0000" office:value-type="string">
            <text:p>380000</text:p>
          </table:table-cell>
          <table:table-cell office:string-value="245000" office:value-type="string">
            <text:p>245000</text:p>
          </table:table-cell>
          <table:table-cell office:string-value="1" office:value-type="string">
            <text:p>1</text:p>
          </table:table-cell>
          <table:table-cell office:string-value="244999" office:value-type="string">
            <text:p>244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0" office:value-type="string">
            <text:p>70</text:p>
          </table:table-cell>
          <table:table-cell office:string-value="9930" office:value-type="string">
            <text:p>993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9" office:value-type="string">
            <text:p>-2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  <table:table-cell office:string-value="650" office:value-type="string">
            <text:p>650</text:p>
          </table:table-cell>
          <table:table-cell office:string-value="176" office:value-type="string">
            <text:p>176</text:p>
          </table:table-cell>
          <table:table-cell office:string-value="474" office:value-type="string">
            <text:p>47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58" office:value-type="string">
            <text:p>-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25" office:value-type="string">
            <text:p>-1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1" office:value-type="string">
            <text:p>1</text:p>
          </table:table-cell>
          <table:table-cell office:string-value="6999" office:value-type="string">
            <text:p>6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6" office:value-type="string">
            <text:p>-2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5" office:value-type="string">
            <text:p>-3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06" office:value-type="string">
            <text:p>406</text:p>
          </table:table-cell>
          <table:table-cell office:string-value="19594" office:value-type="string">
            <text:p>1959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5" office:value-type="string">
            <text:p>-3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5" office:value-type="string">
            <text:p>-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0" office:value-type="string">
            <text:p>0</text:p>
          </table:table-cell>
          <table:table-cell office:string-value="130000" office:value-type="string">
            <text:p>1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0" office:value-type="string">
            <text:p>-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3870" office:value-type="string">
            <text:p>23870</text:p>
          </table:table-cell>
          <table:table-cell office:string-value="176130" office:value-type="string">
            <text:p>17613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156" office:value-type="string">
            <text:p>156</text:p>
          </table:table-cell>
          <table:table-cell office:string-value="224" office:value-type="string">
            <text:p>22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" office:value-type="string">
            <text:p>-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" office:value-type="string">
            <text:p>-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9" office:value-type="string">
            <text:p>-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64" office:value-type="string">
            <text:p>2064</text:p>
          </table:table-cell>
          <table:table-cell office:string-value="2936" office:value-type="string">
            <text:p>293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4" office:value-type="string">
            <text:p>-24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8647" office:value-type="string">
            <text:p>8647</text:p>
          </table:table-cell>
          <table:table-cell office:string-value="121353" office:value-type="string">
            <text:p>12135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3" office:value-type="string">
            <text:p>3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2698" office:value-type="string">
            <text:p>12698</text:p>
          </table:table-cell>
          <table:table-cell office:string-value="287302" office:value-type="string">
            <text:p>2873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20000" office:value-type="string">
            <text:p>120000</text:p>
          </table:table-cell>
          <table:table-cell office:string-value="1" office:value-type="string">
            <text:p>1</text:p>
          </table:table-cell>
          <table:table-cell office:string-value="119999" office:value-type="string">
            <text:p>11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166687" office:value-type="string">
            <text:p>166687</text:p>
          </table:table-cell>
          <table:table-cell office:string-value="253313" office:value-type="string">
            <text:p>25331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0" office:value-type="string">
            <text:p>0</text:p>
          </table:table-cell>
          <table:table-cell office:string-value="420000" office:value-type="string">
            <text:p>4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49" office:value-type="string">
            <text:p>349</text:p>
          </table:table-cell>
          <table:table-cell office:string-value="651" office:value-type="string">
            <text:p>65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0" office:value-type="string">
            <text:p>3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66946" office:value-type="string">
            <text:p>166946</text:p>
          </table:table-cell>
          <table:table-cell office:string-value="333054" office:value-type="string">
            <text:p>33305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927" office:value-type="string">
            <text:p>927</text:p>
          </table:table-cell>
          <table:table-cell office:string-value="9073" office:value-type="string">
            <text:p>9073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4" office:value-type="string">
            <text:p>3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83" office:value-type="string">
            <text:p>783</text:p>
          </table:table-cell>
          <table:table-cell office:string-value="9217" office:value-type="string">
            <text:p>921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12641" office:value-type="string">
            <text:p>12641</text:p>
          </table:table-cell>
          <table:table-cell office:string-value="242359" office:value-type="string">
            <text:p>242359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0" office:value-type="string">
            <text:p>69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240000" office:value-type="string">
            <text:p>240000</text:p>
          </table:table-cell>
          <table:table-cell office:string-value="44974" office:value-type="string">
            <text:p>44974</text:p>
          </table:table-cell>
          <table:table-cell office:string-value="195026" office:value-type="string">
            <text:p>195026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  <table:table-cell office:string-value="460000" office:value-type="string">
            <text:p>460000</text:p>
          </table:table-cell>
          <table:table-cell office:string-value="0" office:value-type="string">
            <text:p>0</text:p>
          </table:table-cell>
          <table:table-cell office:string-value="460000" office:value-type="string">
            <text:p>46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HAYWOOD" office:value-type="string">
            <text:p>HAYWOO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5" office:value-type="string">
            <text:p>4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7:27:19</meta:creation-date>
    <meta:editing-cycles>1</meta:editing-cycles>
    <dc:language>en</dc:language>
    <dc:creator>ZETHOU-WWEXT03P$</dc:creator>
    <dc:date>2026-09-13T17:27:20</dc:date>
    <meta:editing-duration>PT0.670S</meta:editing-duration>
  </office:meta>
</office:document-meta>
</file>