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  <table:table-row>
          <table:table-cell office:string-value="SWGSE   " office:value-type="string">
            <text:p>SWGSE <text:s text:c="2"/></text:p>
          </table:table-cell>
          <table:table-cell office:string-value="SOUTHWEST GAS EAST STORAGE" office:value-type="string">
            <text:p>SOUTHWEST GAS EAST STOR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0000" office:value-type="string">
            <text:p>190000</text:p>
          </table:table-cell>
          <table:table-cell office:string-value="190000" office:value-type="string">
            <text:p>190000</text:p>
          </table:table-cell>
          <table:table-cell office:string-value="0" office:value-type="string">
            <text:p>0</text:p>
          </table:table-cell>
          <table:table-cell office:string-value="190000" office:value-type="string">
            <text:p>19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LENAWEE" office:value-type="string">
            <text:p>LENAWEE</text:p>
          </table:table-cell>
          <table:table-cell office:string-value="Southwest Gas Storage Company" office:value-type="string">
            <text:p>Southwest Gas Storag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32" office:value-type="string">
            <text:p>83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SWGSE   " office:value-type="string">
            <text:p>SWGSE <text:s text:c="2"/></text:p>
          </table:table-cell>
          <table:table-cell office:string-value="SOUTHWEST GAS EAST STORAGE" office:value-type="string">
            <text:p>SOUTHWEST GAS EAST STORA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0000" office:value-type="string">
            <text:p>190000</text:p>
          </table:table-cell>
          <table:table-cell office:string-value="190000" office:value-type="string">
            <text:p>190000</text:p>
          </table:table-cell>
          <table:table-cell office:string-value="1" office:value-type="string">
            <text:p>1</text:p>
          </table:table-cell>
          <table:table-cell office:string-value="189999" office:value-type="string">
            <text:p>189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I      " office:value-type="string">
            <text:p>MI <text:s text:c="5"/></text:p>
          </table:table-cell>
          <table:table-cell office:string-value="LENAWEE" office:value-type="string">
            <text:p>LENAWEE</text:p>
          </table:table-cell>
          <table:table-cell office:string-value="Southwest Gas Storage Company" office:value-type="string">
            <text:p>Southwest Gas Storag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32" office:value-type="string">
            <text:p>83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SWGSW   " office:value-type="string">
            <text:p>SWGSW <text:s text:c="2"/></text:p>
          </table:table-cell>
          <table:table-cell office:string-value="SOUTHWEST GAS WEST STORAGE" office:value-type="string">
            <text:p>SOUTHWEST GAS WEST STOR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0" office:value-type="string">
            <text:p>0</text:p>
          </table:table-cell>
          <table:table-cell office:string-value="200000" office:value-type="string">
            <text:p>200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EADE" office:value-type="string">
            <text:p>MEADE</text:p>
          </table:table-cell>
          <table:table-cell office:string-value="Southwest Gas Storage Company" office:value-type="string">
            <text:p>Southwest Gas Storag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46" office:value-type="string">
            <text:p>-14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SWGSW   " office:value-type="string">
            <text:p>SWGSW <text:s text:c="2"/></text:p>
          </table:table-cell>
          <table:table-cell office:string-value="SOUTHWEST GAS WEST STORAGE" office:value-type="string">
            <text:p>SOUTHWEST GAS WEST STORA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38313" office:value-type="string">
            <text:p>38313</text:p>
          </table:table-cell>
          <table:table-cell office:string-value="161687" office:value-type="string">
            <text:p>161687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MEADE" office:value-type="string">
            <text:p>MEADE</text:p>
          </table:table-cell>
          <table:table-cell office:string-value="Southwest Gas Storage Company" office:value-type="string">
            <text:p>Southwest Gas Storag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46" office:value-type="string">
            <text:p>-14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4T05:18:03</meta:creation-date>
    <meta:editing-cycles>1</meta:editing-cycles>
    <dc:language>en</dc:language>
    <dc:creator>ZETHOU-WWEXT03P$</dc:creator>
    <dc:date>2026-09-14T05:18:03</dc:date>
    <meta:editing-duration>PT0.022S</meta:editing-duration>
  </office:meta>
</office:document-meta>
</file>