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</table:table-row>
        <table:table-row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12001" office:value-type="string">
            <text:p>12001</text:p>
          </table:table-cell>
          <table:table-cell office:string-value="207999" office:value-type="string">
            <text:p>207999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" office:value-type="string">
            <text:p>9000</text:p>
          </table:table-cell>
          <table:table-cell office:string-value="0" office:value-type="string">
            <text:p>0</text:p>
          </table:table-cell>
          <table:table-cell office:string-value="9000" office:value-type="string">
            <text:p>9000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</table:table-row>
        <table:table-row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33" office:value-type="string">
            <text:p>27533</text:p>
          </table:table-cell>
          <table:table-cell office:string-value="6500" office:value-type="string">
            <text:p>6500</text:p>
          </table:table-cell>
          <table:table-cell office:string-value="21033" office:value-type="string">
            <text:p>21033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</table:table-row>
        <table:table-row>
          <table:table-cell office:string-value="94245   " office:value-type="string">
            <text:p>94245 <text:s text:c="2"/></text:p>
          </table:table-cell>
          <table:table-cell office:string-value="Stingray Inlet from Triton Outlet" office:value-type="string">
            <text:p>Stingray Inlet from Triton Outle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</table:table-row>
        <table:table-row>
          <table:table-cell office:string-value="94249   " office:value-type="string">
            <text:p>94249 <text:s text:c="2"/></text:p>
          </table:table-cell>
          <table:table-cell office:string-value="Stingray Inlet East Cameron 321" office:value-type="string">
            <text:p>Stingray Inlet East Cameron 321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373" office:value-type="string">
            <text:p>373</text:p>
          </table:table-cell>
          <table:table-cell office:string-value="4627" office:value-type="string">
            <text:p>4627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</table:table-row>
        <table:table-row>
          <table:table-cell office:string-value="94251   " office:value-type="string">
            <text:p>94251 <text:s text:c="2"/></text:p>
          </table:table-cell>
          <table:table-cell office:string-value="Stingray Inlet VR371" office:value-type="string">
            <text:p>Stingray Inlet VR371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7654" office:value-type="string">
            <text:p>87654</text:p>
          </table:table-cell>
          <table:table-cell office:string-value="1490" office:value-type="string">
            <text:p>1490</text:p>
          </table:table-cell>
          <table:table-cell office:string-value="86164" office:value-type="string">
            <text:p>86164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</table:table-row>
        <table:table-row>
          <table:table-cell office:string-value="94253   " office:value-type="string">
            <text:p>94253 <text:s text:c="2"/></text:p>
          </table:table-cell>
          <table:table-cell office:string-value="Stingray Inlet EC 328-B" office:value-type="string">
            <text:p>Stingray Inlet EC 328-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3671" office:value-type="string">
            <text:p>3671</text:p>
          </table:table-cell>
          <table:table-cell office:string-value="1329" office:value-type="string">
            <text:p>1329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</table:table-row>
        <table:table-row>
          <table:table-cell office:string-value="94255   " office:value-type="string">
            <text:p>94255 <text:s text:c="2"/></text:p>
          </table:table-cell>
          <table:table-cell office:string-value="Stingray Inlet VR 369-A" office:value-type="string">
            <text:p>Stingray Inlet VR 369-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00" office:value-type="string">
            <text:p>3200</text:p>
          </table:table-cell>
          <table:table-cell office:string-value="149" office:value-type="string">
            <text:p>149</text:p>
          </table:table-cell>
          <table:table-cell office:string-value="3051" office:value-type="string">
            <text:p>3051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3:19:19</meta:creation-date>
    <meta:editing-cycles>1</meta:editing-cycles>
    <dc:language>en</dc:language>
    <dc:creator>ZETHOU-WWEXT03P$</dc:creator>
    <dc:date>2026-09-13T23:19:19</dc:date>
    <meta:editing-duration>PT0.018S</meta:editing-duration>
  </office:meta>
</office:document-meta>
</file>