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95" office:value-type="string">
            <text:p>95</text:p>
          </table:table-cell>
          <table:table-cell office:string-value="74905" office:value-type="string">
            <text:p>74905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" office:value-type="string">
            <text:p>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110000" office:value-type="string">
            <text:p>110000</text:p>
          </table:table-cell>
          <table:table-cell office:string-value="0" office:value-type="string">
            <text:p>0</text:p>
          </table:table-cell>
          <table:table-cell office:string-value="110000" office:value-type="string">
            <text:p>11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26000" office:value-type="string">
            <text:p>26000</text:p>
          </table:table-cell>
          <table:table-cell office:string-value="2400" office:value-type="string">
            <text:p>2400</text:p>
          </table:table-cell>
          <table:table-cell office:string-value="23600" office:value-type="string">
            <text:p>236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758" office:value-type="string">
            <text:p>758</text:p>
          </table:table-cell>
          <table:table-cell office:string-value="49242" office:value-type="string">
            <text:p>49242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1" office:value-type="string">
            <text:p>1</text:p>
          </table:table-cell>
          <table:table-cell office:string-value="79999" office:value-type="string">
            <text:p>79999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" office:value-type="string">
            <text:p>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82000" office:value-type="string">
            <text:p>82000</text:p>
          </table:table-cell>
          <table:table-cell office:string-value="20821" office:value-type="string">
            <text:p>20821</text:p>
          </table:table-cell>
          <table:table-cell office:string-value="61179" office:value-type="string">
            <text:p>61179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02" office:value-type="string">
            <text:p>102</text:p>
          </table:table-cell>
          <table:table-cell office:string-value="119898" office:value-type="string">
            <text:p>119898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90000" office:value-type="string">
            <text:p>9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650000" office:value-type="string">
            <text:p>6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6697" office:value-type="string">
            <text:p>6697</text:p>
          </table:table-cell>
          <table:table-cell office:string-value="93303" office:value-type="string">
            <text:p>93303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31000" office:value-type="string">
            <text:p>31000</text:p>
          </table:table-cell>
          <table:table-cell office:string-value="0" office:value-type="string">
            <text:p>0</text:p>
          </table:table-cell>
          <table:table-cell office:string-value="31000" office:value-type="string">
            <text:p>31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0" office:value-type="string">
            <text:p>6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47500" office:value-type="string">
            <text:p>47500</text:p>
          </table:table-cell>
          <table:table-cell office:string-value="0" office:value-type="string">
            <text:p>0</text:p>
          </table:table-cell>
          <table:table-cell office:string-value="47500" office:value-type="string">
            <text:p>47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09" office:value-type="string">
            <text:p>1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728" office:value-type="string">
            <text:p>79728</text:p>
          </table:table-cell>
          <table:table-cell office:string-value="79728" office:value-type="string">
            <text:p>79728</text:p>
          </table:table-cell>
          <table:table-cell office:string-value="0" office:value-type="string">
            <text:p>0</text:p>
          </table:table-cell>
          <table:table-cell office:string-value="79728" office:value-type="string">
            <text:p>797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  <table:table-cell office:string-value="21072" office:value-type="string">
            <text:p>21072</text:p>
          </table:table-cell>
          <table:table-cell office:string-value="0" office:value-type="string">
            <text:p>0</text:p>
          </table:table-cell>
          <table:table-cell office:string-value="21072" office:value-type="string">
            <text:p>210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  <table:table-cell office:string-value="139512" office:value-type="string">
            <text:p>139512</text:p>
          </table:table-cell>
          <table:table-cell office:string-value="0" office:value-type="string">
            <text:p>0</text:p>
          </table:table-cell>
          <table:table-cell office:string-value="139512" office:value-type="string">
            <text:p>13951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astex Third Coast, LLC" office:value-type="string">
            <text:p>Castex Third Coast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6" office:value-type="string">
            <text:p>1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9" office:value-type="string">
            <text:p>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  <table:table-cell office:string-value="22920" office:value-type="string">
            <text:p>22920</text:p>
          </table:table-cell>
          <table:table-cell office:string-value="0" office:value-type="string">
            <text:p>0</text:p>
          </table:table-cell>
          <table:table-cell office:string-value="22920" office:value-type="string">
            <text:p>2292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9" office:value-type="string">
            <text:p>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0" office:value-type="string">
            <text:p>0</text:p>
          </table:table-cell>
          <table:table-cell office:string-value="410000" office:value-type="string">
            <text:p>4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" office:value-type="string">
            <text:p>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3" office:value-type="string">
            <text:p>1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0" office:value-type="string">
            <text:p>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4" office:value-type="string">
            <text:p>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35" office:value-type="string">
            <text:p>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6" office:value-type="string">
            <text:p>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3870" office:value-type="string">
            <text:p>23870</text:p>
          </table:table-cell>
          <table:table-cell office:string-value="176130" office:value-type="string">
            <text:p>17613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25" office:value-type="string">
            <text:p>1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9698" office:value-type="string">
            <text:p>9698</text:p>
          </table:table-cell>
          <table:table-cell office:string-value="30302" office:value-type="string">
            <text:p>30302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3:50:06</meta:creation-date>
    <meta:editing-cycles>1</meta:editing-cycles>
    <dc:language>en</dc:language>
    <dc:creator>ZETHOU-WWEXT03P$</dc:creator>
    <dc:date>2026-09-14T03:50:06</dc:date>
    <meta:editing-duration>PT0.192S</meta:editing-duration>
  </office:meta>
</office:document-meta>
</file>