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461" office:value-type="string">
            <text:p>839461</text:p>
          </table:table-cell>
          <table:table-cell office:string-value="539" office:value-type="string">
            <text:p>53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272600" office:value-type="string">
            <text:p>272600</text:p>
          </table:table-cell>
          <table:table-cell office:string-value="527400" office:value-type="string">
            <text:p>5274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29000" office:value-type="string">
            <text:p>129000</text:p>
          </table:table-cell>
          <table:table-cell office:string-value="171000" office:value-type="string">
            <text:p>171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252470" office:value-type="string">
            <text:p>252470</text:p>
          </table:table-cell>
          <table:table-cell office:string-value="177530" office:value-type="string">
            <text:p>17753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76558" office:value-type="string">
            <text:p>576558</text:p>
          </table:table-cell>
          <table:table-cell office:string-value="223442" office:value-type="string">
            <text:p>22344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61131" office:value-type="string">
            <text:p>161131</text:p>
          </table:table-cell>
          <table:table-cell office:string-value="328869" office:value-type="string">
            <text:p>32886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9501" office:value-type="string">
            <text:p>259501</text:p>
          </table:table-cell>
          <table:table-cell office:string-value="40499" office:value-type="string">
            <text:p>404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6000" office:value-type="string">
            <text:p>26000</text:p>
          </table:table-cell>
          <table:table-cell office:string-value="374000" office:value-type="string">
            <text:p>374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46159" office:value-type="string">
            <text:p>46159</text:p>
          </table:table-cell>
          <table:table-cell office:string-value="343841" office:value-type="string">
            <text:p>3438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05744" office:value-type="string">
            <text:p>205744</text:p>
          </table:table-cell>
          <table:table-cell office:string-value="144256" office:value-type="string">
            <text:p>1442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53797" office:value-type="string">
            <text:p>53797</text:p>
          </table:table-cell>
          <table:table-cell office:string-value="346203" office:value-type="string">
            <text:p>346203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37047" office:value-type="string">
            <text:p>837047</text:p>
          </table:table-cell>
          <table:table-cell office:string-value="612953" office:value-type="string">
            <text:p>612953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94208" office:value-type="string">
            <text:p>294208</text:p>
          </table:table-cell>
          <table:table-cell office:string-value="105792" office:value-type="string">
            <text:p>105792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667310" office:value-type="string">
            <text:p>667310</text:p>
          </table:table-cell>
          <table:table-cell office:string-value="282690" office:value-type="string">
            <text:p>28269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00" office:value-type="string">
            <text:p>3000</text:p>
          </table:table-cell>
          <table:table-cell office:string-value="497000" office:value-type="string">
            <text:p>497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4899" office:value-type="string">
            <text:p>14899</text:p>
          </table:table-cell>
          <table:table-cell office:string-value="85101" office:value-type="string">
            <text:p>8510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8934" office:value-type="string">
            <text:p>18934</text:p>
          </table:table-cell>
          <table:table-cell office:string-value="70666" office:value-type="string">
            <text:p>70666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0" office:value-type="string">
            <text:p>0</text:p>
          </table:table-cell>
          <table:table-cell office:string-value="7900" office:value-type="string">
            <text:p>7900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21379" office:value-type="string">
            <text:p>1721379</text:p>
          </table:table-cell>
          <table:table-cell office:string-value="97621" office:value-type="string">
            <text:p>97621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85751" office:value-type="string">
            <text:p>1085751</text:p>
          </table:table-cell>
          <table:table-cell office:string-value="14249" office:value-type="string">
            <text:p>14249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0:22:22</meta:creation-date>
    <meta:editing-cycles>1</meta:editing-cycles>
    <dc:language>en</dc:language>
    <dc:creator>ZETHOU-WWEXT03P$</dc:creator>
    <dc:date>2026-09-13T20:22:22</dc:date>
    <meta:editing-duration>PT0.073S</meta:editing-duration>
  </office:meta>
</office:document-meta>
</file>