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20" office:value-type="string">
            <text:p>220</text:p>
          </table:table-cell>
          <table:table-cell office:string-value="1880" office:value-type="string">
            <text:p>18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0" office:value-type="string">
            <text:p>20</text:p>
          </table:table-cell>
          <table:table-cell office:string-value="705" office:value-type="string">
            <text:p>70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71" office:value-type="string">
            <text:p>471</text:p>
          </table:table-cell>
          <table:table-cell office:string-value="1529" office:value-type="string">
            <text:p>15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667" office:value-type="string">
            <text:p>2667</text:p>
          </table:table-cell>
          <table:table-cell office:string-value="5333" office:value-type="string">
            <text:p>53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925" office:value-type="string">
            <text:p>925</text:p>
          </table:table-cell>
          <table:table-cell office:string-value="3875" office:value-type="string">
            <text:p>38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90" office:value-type="string">
            <text:p>90</text:p>
          </table:table-cell>
          <table:table-cell office:string-value="910" office:value-type="string">
            <text:p>91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71" office:value-type="string">
            <text:p>171</text:p>
          </table:table-cell>
          <table:table-cell office:string-value="2953" office:value-type="string">
            <text:p>29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8" office:value-type="string">
            <text:p>28</text:p>
          </table:table-cell>
          <table:table-cell office:string-value="1472" office:value-type="string">
            <text:p>14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118" office:value-type="string">
            <text:p>118</text:p>
          </table:table-cell>
          <table:table-cell office:string-value="1782" office:value-type="string">
            <text:p>17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862" office:value-type="string">
            <text:p>1862</text:p>
          </table:table-cell>
          <table:table-cell office:string-value="17138" office:value-type="string">
            <text:p>1713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65" office:value-type="string">
            <text:p>65</text:p>
          </table:table-cell>
          <table:table-cell office:string-value="1941" office:value-type="string">
            <text:p>19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9" office:value-type="string">
            <text:p>119</text:p>
          </table:table-cell>
          <table:table-cell office:string-value="1181" office:value-type="string">
            <text:p>11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54" office:value-type="string">
            <text:p>54</text:p>
          </table:table-cell>
          <table:table-cell office:string-value="1926" office:value-type="string">
            <text:p>19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59" office:value-type="string">
            <text:p>59</text:p>
          </table:table-cell>
          <table:table-cell office:string-value="2441" office:value-type="string">
            <text:p>24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4" office:value-type="string">
            <text:p>14</text:p>
          </table:table-cell>
          <table:table-cell office:string-value="1051" office:value-type="string">
            <text:p>10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93" office:value-type="string">
            <text:p>193</text:p>
          </table:table-cell>
          <table:table-cell office:string-value="1259" office:value-type="string">
            <text:p>1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40" office:value-type="string">
            <text:p>40</text:p>
          </table:table-cell>
          <table:table-cell office:string-value="631" office:value-type="string">
            <text:p>6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294" office:value-type="string">
            <text:p>294</text:p>
          </table:table-cell>
          <table:table-cell office:string-value="11006" office:value-type="string">
            <text:p>110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157" office:value-type="string">
            <text:p>157</text:p>
          </table:table-cell>
          <table:table-cell office:string-value="2543" office:value-type="string">
            <text:p>254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45" office:value-type="string">
            <text:p>45</text:p>
          </table:table-cell>
          <table:table-cell office:string-value="1455" office:value-type="string">
            <text:p>14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50" office:value-type="string">
            <text:p>50</text:p>
          </table:table-cell>
          <table:table-cell office:string-value="750" office:value-type="string">
            <text:p>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7" office:value-type="string">
            <text:p>77</text:p>
          </table:table-cell>
          <table:table-cell office:string-value="1623" office:value-type="string">
            <text:p>16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0" office:value-type="string">
            <text:p>100</text:p>
          </table:table-cell>
          <table:table-cell office:string-value="525" office:value-type="string">
            <text:p>5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44" office:value-type="string">
            <text:p>44</text:p>
          </table:table-cell>
          <table:table-cell office:string-value="1043" office:value-type="string">
            <text:p>104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95" office:value-type="string">
            <text:p>95</text:p>
          </table:table-cell>
          <table:table-cell office:string-value="545" office:value-type="string">
            <text:p>5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94" office:value-type="string">
            <text:p>94</text:p>
          </table:table-cell>
          <table:table-cell office:string-value="14506" office:value-type="string">
            <text:p>145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1" office:value-type="string">
            <text:p>31</text:p>
          </table:table-cell>
          <table:table-cell office:string-value="9969" office:value-type="string">
            <text:p>99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57" office:value-type="string">
            <text:p>257</text:p>
          </table:table-cell>
          <table:table-cell office:string-value="2907" office:value-type="string">
            <text:p>290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7" office:value-type="string">
            <text:p>7</text:p>
          </table:table-cell>
          <table:table-cell office:string-value="193" office:value-type="string">
            <text:p>19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6250" office:value-type="string">
            <text:p>6250</text:p>
          </table:table-cell>
          <table:table-cell office:string-value="4750" office:value-type="string">
            <text:p>4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72" office:value-type="string">
            <text:p>272</text:p>
          </table:table-cell>
          <table:table-cell office:string-value="7728" office:value-type="string">
            <text:p>772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3801" office:value-type="string">
            <text:p>33801</text:p>
          </table:table-cell>
          <table:table-cell office:string-value="6199" office:value-type="string">
            <text:p>6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3451" office:value-type="string">
            <text:p>43451</text:p>
          </table:table-cell>
          <table:table-cell office:string-value="110549" office:value-type="string">
            <text:p>1105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8" office:value-type="string">
            <text:p>8</text:p>
          </table:table-cell>
          <table:table-cell office:string-value="257" office:value-type="string">
            <text:p>2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532" office:value-type="string">
            <text:p>3532</text:p>
          </table:table-cell>
          <table:table-cell office:string-value="27368" office:value-type="string">
            <text:p>2736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49" office:value-type="string">
            <text:p>49</text:p>
          </table:table-cell>
          <table:table-cell office:string-value="891" office:value-type="string">
            <text:p>89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49" office:value-type="string">
            <text:p>49</text:p>
          </table:table-cell>
          <table:table-cell office:string-value="678" office:value-type="string">
            <text:p>6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108" office:value-type="string">
            <text:p>108</text:p>
          </table:table-cell>
          <table:table-cell office:string-value="788" office:value-type="string">
            <text:p>7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136" office:value-type="string">
            <text:p>1136</text:p>
          </table:table-cell>
          <table:table-cell office:string-value="32064" office:value-type="string">
            <text:p>320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900" office:value-type="string">
            <text:p>290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0" office:value-type="string">
            <text:p>100</text:p>
          </table:table-cell>
          <table:table-cell office:string-value="3425" office:value-type="string">
            <text:p>34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20" office:value-type="string">
            <text:p>20</text:p>
          </table:table-cell>
          <table:table-cell office:string-value="440" office:value-type="string">
            <text:p>4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12" office:value-type="string">
            <text:p>12</text:p>
          </table:table-cell>
          <table:table-cell office:string-value="429" office:value-type="string">
            <text:p>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405" office:value-type="string">
            <text:p>405</text:p>
          </table:table-cell>
          <table:table-cell office:string-value="1853" office:value-type="string">
            <text:p>18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45668" office:value-type="string">
            <text:p>345668</text:p>
          </table:table-cell>
          <table:table-cell office:string-value="79332" office:value-type="string">
            <text:p>7933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45" office:value-type="string">
            <text:p>45</text:p>
          </table:table-cell>
          <table:table-cell office:string-value="75" office:value-type="string">
            <text:p>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56" office:value-type="string">
            <text:p>156</text:p>
          </table:table-cell>
          <table:table-cell office:string-value="108844" office:value-type="string">
            <text:p>10884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863" office:value-type="string">
            <text:p>6863</text:p>
          </table:table-cell>
          <table:table-cell office:string-value="8137" office:value-type="string">
            <text:p>813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3" office:value-type="string">
            <text:p>3</text:p>
          </table:table-cell>
          <table:table-cell office:string-value="103" office:value-type="string">
            <text:p>1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84241" office:value-type="string">
            <text:p>84241</text:p>
          </table:table-cell>
          <table:table-cell office:string-value="115759" office:value-type="string">
            <text:p>1157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9" office:value-type="string">
            <text:p>49</text:p>
          </table:table-cell>
          <table:table-cell office:string-value="451" office:value-type="string">
            <text:p>4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2625" office:value-type="string">
            <text:p>2625</text:p>
          </table:table-cell>
          <table:table-cell office:string-value="77375" office:value-type="string">
            <text:p>773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892" office:value-type="string">
            <text:p>5892</text:p>
          </table:table-cell>
          <table:table-cell office:string-value="6108" office:value-type="string">
            <text:p>61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71" office:value-type="string">
            <text:p>71</text:p>
          </table:table-cell>
          <table:table-cell office:string-value="243" office:value-type="string">
            <text:p>24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08437" office:value-type="string">
            <text:p>108437</text:p>
          </table:table-cell>
          <table:table-cell office:string-value="91563" office:value-type="string">
            <text:p>915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110" office:value-type="string">
            <text:p>110</text:p>
          </table:table-cell>
          <table:table-cell office:string-value="340" office:value-type="string">
            <text:p>34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20101" office:value-type="string">
            <text:p>20101</text:p>
          </table:table-cell>
          <table:table-cell office:string-value="87899" office:value-type="string">
            <text:p>878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63000" office:value-type="string">
            <text:p>63000</text:p>
          </table:table-cell>
          <table:table-cell office:string-value="63000" office:value-type="string">
            <text:p>63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59" office:value-type="string">
            <text:p>259</text:p>
          </table:table-cell>
          <table:table-cell office:string-value="2741" office:value-type="string">
            <text:p>27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" office:value-type="string">
            <text:p>1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76" office:value-type="string">
            <text:p>76</text:p>
          </table:table-cell>
          <table:table-cell office:string-value="1224" office:value-type="string">
            <text:p>12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78" office:value-type="string">
            <text:p>78</text:p>
          </table:table-cell>
          <table:table-cell office:string-value="1222" office:value-type="string">
            <text:p>12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3176" office:value-type="string">
            <text:p>3176</text:p>
          </table:table-cell>
          <table:table-cell office:string-value="22824" office:value-type="string">
            <text:p>2282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94" office:value-type="string">
            <text:p>294</text:p>
          </table:table-cell>
          <table:table-cell office:string-value="1006" office:value-type="string">
            <text:p>10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47" office:value-type="string">
            <text:p>147</text:p>
          </table:table-cell>
          <table:table-cell office:string-value="153" office:value-type="string">
            <text:p>1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55000" office:value-type="string">
            <text:p>55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6933" office:value-type="string">
            <text:p>6933</text:p>
          </table:table-cell>
          <table:table-cell office:string-value="25067" office:value-type="string">
            <text:p>2506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31" office:value-type="string">
            <text:p>131</text:p>
          </table:table-cell>
          <table:table-cell office:string-value="19869" office:value-type="string">
            <text:p>19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0" office:value-type="string">
            <text:p>0</text:p>
          </table:table-cell>
          <table:table-cell office:string-value="102500" office:value-type="string">
            <text:p>1025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0" office:value-type="string">
            <text:p>0</text:p>
          </table:table-cell>
          <table:table-cell office:string-value="108000" office:value-type="string">
            <text:p>108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14680" office:value-type="string">
            <text:p>14680</text:p>
          </table:table-cell>
          <table:table-cell office:string-value="46320" office:value-type="string">
            <text:p>463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0" office:value-type="string">
            <text:p>0</text:p>
          </table:table-cell>
          <table:table-cell office:string-value="20200" office:value-type="string">
            <text:p>202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696" office:value-type="string">
            <text:p>4696</text:p>
          </table:table-cell>
          <table:table-cell office:string-value="35304" office:value-type="string">
            <text:p>353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0" office:value-type="string">
            <text:p>0</text:p>
          </table:table-cell>
          <table:table-cell office:string-value="183000" office:value-type="string">
            <text:p>18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04" office:value-type="string">
            <text:p>6804</text:p>
          </table:table-cell>
          <table:table-cell office:string-value="596" office:value-type="string">
            <text:p>5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701" office:value-type="string">
            <text:p>701</text:p>
          </table:table-cell>
          <table:table-cell office:string-value="299299" office:value-type="string">
            <text:p>29929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48238" office:value-type="string">
            <text:p>48238</text:p>
          </table:table-cell>
          <table:table-cell office:string-value="226762" office:value-type="string">
            <text:p>22676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3" office:value-type="string">
            <text:p>33</text:p>
          </table:table-cell>
          <table:table-cell office:string-value="967" office:value-type="string">
            <text:p>9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103" office:value-type="string">
            <text:p>103</text:p>
          </table:table-cell>
          <table:table-cell office:string-value="997" office:value-type="string">
            <text:p>99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" office:value-type="string">
            <text:p>1</text:p>
          </table:table-cell>
          <table:table-cell office:string-value="5999" office:value-type="string">
            <text:p>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120458" office:value-type="string">
            <text:p>120458</text:p>
          </table:table-cell>
          <table:table-cell office:string-value="16342" office:value-type="string">
            <text:p>1634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844" office:value-type="string">
            <text:p>4844</text:p>
          </table:table-cell>
          <table:table-cell office:string-value="85156" office:value-type="string">
            <text:p>8515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000" office:value-type="string">
            <text:p>6000</text:p>
          </table:table-cell>
          <table:table-cell office:string-value="4000" office:value-type="string">
            <text:p>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6370" office:value-type="string">
            <text:p>16370</text:p>
          </table:table-cell>
          <table:table-cell office:string-value="5630" office:value-type="string">
            <text:p>5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30001" office:value-type="string">
            <text:p>30001</text:p>
          </table:table-cell>
          <table:table-cell office:string-value="109999" office:value-type="string">
            <text:p>10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1" office:value-type="string">
            <text:p>1</text:p>
          </table:table-cell>
          <table:table-cell office:string-value="22699" office:value-type="string">
            <text:p>22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442" office:value-type="string">
            <text:p>60442</text:p>
          </table:table-cell>
          <table:table-cell office:string-value="39558" office:value-type="string">
            <text:p>3955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54901" office:value-type="string">
            <text:p>54901</text:p>
          </table:table-cell>
          <table:table-cell office:string-value="55099" office:value-type="string">
            <text:p>550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9" office:value-type="string">
            <text:p>9</text:p>
          </table:table-cell>
          <table:table-cell office:string-value="691" office:value-type="string">
            <text:p>69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3781" office:value-type="string">
            <text:p>3781</text:p>
          </table:table-cell>
          <table:table-cell office:string-value="51219" office:value-type="string">
            <text:p>5121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15001" office:value-type="string">
            <text:p>15001</text:p>
          </table:table-cell>
          <table:table-cell office:string-value="78999" office:value-type="string">
            <text:p>78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4596" office:value-type="string">
            <text:p>4596</text:p>
          </table:table-cell>
          <table:table-cell office:string-value="63404" office:value-type="string">
            <text:p>6340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4265" office:value-type="string">
            <text:p>4265</text:p>
          </table:table-cell>
          <table:table-cell office:string-value="130735" office:value-type="string">
            <text:p>13073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43" office:value-type="string">
            <text:p>43</text:p>
          </table:table-cell>
          <table:table-cell office:string-value="487" office:value-type="string">
            <text:p>48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42" office:value-type="string">
            <text:p>42</text:p>
          </table:table-cell>
          <table:table-cell office:string-value="358" office:value-type="string">
            <text:p>35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9695" office:value-type="string">
            <text:p>49695</text:p>
          </table:table-cell>
          <table:table-cell office:string-value="130305" office:value-type="string">
            <text:p>13030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43" office:value-type="string">
            <text:p>43</text:p>
          </table:table-cell>
          <table:table-cell office:string-value="257" office:value-type="string">
            <text:p>25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7001" office:value-type="string">
            <text:p>7001</text:p>
          </table:table-cell>
          <table:table-cell office:string-value="152999" office:value-type="string">
            <text:p>152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303" office:value-type="string">
            <text:p>2303</text:p>
          </table:table-cell>
          <table:table-cell office:string-value="697" office:value-type="string">
            <text:p>6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58695" office:value-type="string">
            <text:p>58695</text:p>
          </table:table-cell>
          <table:table-cell office:string-value="32305" office:value-type="string">
            <text:p>3230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18400" office:value-type="string">
            <text:p>18400</text:p>
          </table:table-cell>
          <table:table-cell office:string-value="94000" office:value-type="string">
            <text:p>9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101" office:value-type="string">
            <text:p>5101</text:p>
          </table:table-cell>
          <table:table-cell office:string-value="51899" office:value-type="string">
            <text:p>518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0" office:value-type="string">
            <text:p>0</text:p>
          </table:table-cell>
          <table:table-cell office:string-value="1800" office:value-type="string">
            <text:p>1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9" office:value-type="string">
            <text:p>39</text:p>
          </table:table-cell>
          <table:table-cell office:string-value="961" office:value-type="string">
            <text:p>96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1683" office:value-type="string">
            <text:p>1683</text:p>
          </table:table-cell>
          <table:table-cell office:string-value="6767" office:value-type="string">
            <text:p>676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9" office:value-type="string">
            <text:p>9</text:p>
          </table:table-cell>
          <table:table-cell office:string-value="96" office:value-type="string">
            <text:p>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5" office:value-type="string">
            <text:p>5</text:p>
          </table:table-cell>
          <table:table-cell office:string-value="6345" office:value-type="string">
            <text:p>634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7" office:value-type="string">
            <text:p>7</text:p>
          </table:table-cell>
          <table:table-cell office:string-value="1204" office:value-type="string">
            <text:p>120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" office:value-type="string">
            <text:p>1100</text:p>
          </table:table-cell>
          <table:table-cell office:string-value="9900" office:value-type="string">
            <text:p>99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5601" office:value-type="string">
            <text:p>15601</text:p>
          </table:table-cell>
          <table:table-cell office:string-value="47759" office:value-type="string">
            <text:p>477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40" office:value-type="string">
            <text:p>40</text:p>
          </table:table-cell>
          <table:table-cell office:string-value="1460" office:value-type="string">
            <text:p>14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751" office:value-type="string">
            <text:p>4751</text:p>
          </table:table-cell>
          <table:table-cell office:string-value="15249" office:value-type="string">
            <text:p>152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25" office:value-type="string">
            <text:p>25</text:p>
          </table:table-cell>
          <table:table-cell office:string-value="75" office:value-type="string">
            <text:p>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4845" office:value-type="string">
            <text:p>4845</text:p>
          </table:table-cell>
          <table:table-cell office:string-value="10155" office:value-type="string">
            <text:p>101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02931" office:value-type="string">
            <text:p>102931</text:p>
          </table:table-cell>
          <table:table-cell office:string-value="22069" office:value-type="string">
            <text:p>2206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5" office:value-type="string">
            <text:p>255</text:p>
          </table:table-cell>
          <table:table-cell office:string-value="745" office:value-type="string">
            <text:p>7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40001" office:value-type="string">
            <text:p>140001</text:p>
          </table:table-cell>
          <table:table-cell office:string-value="49999" office:value-type="string">
            <text:p>4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30" office:value-type="string">
            <text:p>1730</text:p>
          </table:table-cell>
          <table:table-cell office:string-value="3270" office:value-type="string">
            <text:p>32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14639" office:value-type="string">
            <text:p>14639</text:p>
          </table:table-cell>
          <table:table-cell office:string-value="23361" office:value-type="string">
            <text:p>2336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78" office:value-type="string">
            <text:p>178</text:p>
          </table:table-cell>
          <table:table-cell office:string-value="3822" office:value-type="string">
            <text:p>382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" office:value-type="string">
            <text:p>1</text:p>
          </table:table-cell>
          <table:table-cell office:string-value="199999" office:value-type="string">
            <text:p>1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869" office:value-type="string">
            <text:p>869</text:p>
          </table:table-cell>
          <table:table-cell office:string-value="2131" office:value-type="string">
            <text:p>213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0000" office:value-type="string">
            <text:p>40000</text:p>
          </table:table-cell>
          <table:table-cell office:string-value="160000" office:value-type="string">
            <text:p>16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79" office:value-type="string">
            <text:p>179</text:p>
          </table:table-cell>
          <table:table-cell office:string-value="3181" office:value-type="string">
            <text:p>318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4916" office:value-type="string">
            <text:p>24916</text:p>
          </table:table-cell>
          <table:table-cell office:string-value="150084" office:value-type="string">
            <text:p>15008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8159" office:value-type="string">
            <text:p>68159</text:p>
          </table:table-cell>
          <table:table-cell office:string-value="51841" office:value-type="string">
            <text:p>518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38000" office:value-type="string">
            <text:p>38000</text:p>
          </table:table-cell>
          <table:table-cell office:string-value="82000" office:value-type="string">
            <text:p>82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262" office:value-type="string">
            <text:p>262</text:p>
          </table:table-cell>
          <table:table-cell office:string-value="3238" office:value-type="string">
            <text:p>323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0   " office:value-type="string">
            <text:p>41450 <text:s text:c="2"/></text:p>
          </table:table-cell>
          <table:table-cell office:string-value="SEWARD CO. DELIVERY" office:value-type="string">
            <text:p>SEWARD CO.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38000" office:value-type="string">
            <text:p>3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30865" office:value-type="string">
            <text:p>30865</text:p>
          </table:table-cell>
          <table:table-cell office:string-value="69135" office:value-type="string">
            <text:p>6913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440" office:value-type="string">
            <text:p>3440</text:p>
          </table:table-cell>
          <table:table-cell office:string-value="3440" office:value-type="string">
            <text:p>3440</text:p>
          </table:table-cell>
          <table:table-cell office:string-value="1150" office:value-type="string">
            <text:p>1150</text:p>
          </table:table-cell>
          <table:table-cell office:string-value="2290" office:value-type="string">
            <text:p>229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61" office:value-type="string">
            <text:p>61</text:p>
          </table:table-cell>
          <table:table-cell office:string-value="1639" office:value-type="string">
            <text:p>16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1017" office:value-type="string">
            <text:p>1017</text:p>
          </table:table-cell>
          <table:table-cell office:string-value="138983" office:value-type="string">
            <text:p>1389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29" office:value-type="string">
            <text:p>129</text:p>
          </table:table-cell>
          <table:table-cell office:string-value="1871" office:value-type="string">
            <text:p>187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43633" office:value-type="string">
            <text:p>43633</text:p>
          </table:table-cell>
          <table:table-cell office:string-value="41367" office:value-type="string">
            <text:p>413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49" office:value-type="string">
            <text:p>49</text:p>
          </table:table-cell>
          <table:table-cell office:string-value="399951" office:value-type="string">
            <text:p>39995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07287" office:value-type="string">
            <text:p>107287</text:p>
          </table:table-cell>
          <table:table-cell office:string-value="292713" office:value-type="string">
            <text:p>29271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1000" office:value-type="string">
            <text:p>1000</text:p>
          </table:table-cell>
          <table:table-cell office:string-value="50400" office:value-type="string">
            <text:p>50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77" office:value-type="string">
            <text:p>277</text:p>
          </table:table-cell>
          <table:table-cell office:string-value="716" office:value-type="string">
            <text:p>7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001" office:value-type="string">
            <text:p>30001</text:p>
          </table:table-cell>
          <table:table-cell office:string-value="389999" office:value-type="string">
            <text:p>3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934" office:value-type="string">
            <text:p>934</text:p>
          </table:table-cell>
          <table:table-cell office:string-value="79066" office:value-type="string">
            <text:p>790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2163" office:value-type="string">
            <text:p>2163</text:p>
          </table:table-cell>
          <table:table-cell office:string-value="1087" office:value-type="string">
            <text:p>108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8358" office:value-type="string">
            <text:p>28358</text:p>
          </table:table-cell>
          <table:table-cell office:string-value="61642" office:value-type="string">
            <text:p>6164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907" office:value-type="string">
            <text:p>4907</text:p>
          </table:table-cell>
          <table:table-cell office:string-value="35093" office:value-type="string">
            <text:p>350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235" office:value-type="string">
            <text:p>235</text:p>
          </table:table-cell>
          <table:table-cell office:string-value="172765" office:value-type="string">
            <text:p>1727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9" office:value-type="string">
            <text:p>9</text:p>
          </table:table-cell>
          <table:table-cell office:string-value="64991" office:value-type="string">
            <text:p>6499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901" office:value-type="string">
            <text:p>1901</text:p>
          </table:table-cell>
          <table:table-cell office:string-value="8099" office:value-type="string">
            <text:p>80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59786" office:value-type="string">
            <text:p>159786</text:p>
          </table:table-cell>
          <table:table-cell office:string-value="384214" office:value-type="string">
            <text:p>38421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25603" office:value-type="string">
            <text:p>25603</text:p>
          </table:table-cell>
          <table:table-cell office:string-value="59497" office:value-type="string">
            <text:p>5949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054" office:value-type="string">
            <text:p>4054</text:p>
          </table:table-cell>
          <table:table-cell office:string-value="18746" office:value-type="string">
            <text:p>187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9" office:value-type="string">
            <text:p>39</text:p>
          </table:table-cell>
          <table:table-cell office:string-value="1961" office:value-type="string">
            <text:p>196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75" office:value-type="string">
            <text:p>975</text:p>
          </table:table-cell>
          <table:table-cell office:string-value="8281" office:value-type="string">
            <text:p>82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618" office:value-type="string">
            <text:p>618</text:p>
          </table:table-cell>
          <table:table-cell office:string-value="2682" office:value-type="string">
            <text:p>268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2946" office:value-type="string">
            <text:p>32946</text:p>
          </table:table-cell>
          <table:table-cell office:string-value="42054" office:value-type="string">
            <text:p>4205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56890" office:value-type="string">
            <text:p>56890</text:p>
          </table:table-cell>
          <table:table-cell office:string-value="41110" office:value-type="string">
            <text:p>4111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85" office:value-type="string">
            <text:p>85</text:p>
          </table:table-cell>
          <table:table-cell office:string-value="3165" office:value-type="string">
            <text:p>3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99870" office:value-type="string">
            <text:p>99870</text:p>
          </table:table-cell>
          <table:table-cell office:string-value="175130" office:value-type="string">
            <text:p>1751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243" office:value-type="string">
            <text:p>3243</text:p>
          </table:table-cell>
          <table:table-cell office:string-value="34757" office:value-type="string">
            <text:p>347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296680" office:value-type="string">
            <text:p>296680</text:p>
          </table:table-cell>
          <table:table-cell office:string-value="57520" office:value-type="string">
            <text:p>575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985" office:value-type="string">
            <text:p>985</text:p>
          </table:table-cell>
          <table:table-cell office:string-value="83015" office:value-type="string">
            <text:p>8301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4832" office:value-type="string">
            <text:p>4832</text:p>
          </table:table-cell>
          <table:table-cell office:string-value="125168" office:value-type="string">
            <text:p>12516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79001" office:value-type="string">
            <text:p>79001</text:p>
          </table:table-cell>
          <table:table-cell office:string-value="120999" office:value-type="string">
            <text:p>120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45334" office:value-type="string">
            <text:p>45334</text:p>
          </table:table-cell>
          <table:table-cell office:string-value="269666" office:value-type="string">
            <text:p>2696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6793" office:value-type="string">
            <text:p>6793</text:p>
          </table:table-cell>
          <table:table-cell office:string-value="143207" office:value-type="string">
            <text:p>14320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765" office:value-type="string">
            <text:p>8765</text:p>
          </table:table-cell>
          <table:table-cell office:string-value="54396" office:value-type="string">
            <text:p>5439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" office:value-type="string">
            <text:p>1</text:p>
          </table:table-cell>
          <table:table-cell office:string-value="20999" office:value-type="string">
            <text:p>20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30" office:value-type="string">
            <text:p>30</text:p>
          </table:table-cell>
          <table:table-cell office:string-value="470" office:value-type="string">
            <text:p>4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523799" office:value-type="string">
            <text:p>523799</text:p>
          </table:table-cell>
          <table:table-cell office:string-value="576201" office:value-type="string">
            <text:p>5762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183211" office:value-type="string">
            <text:p>183211</text:p>
          </table:table-cell>
          <table:table-cell office:string-value="619789" office:value-type="string">
            <text:p>619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2574" office:value-type="string">
            <text:p>2574</text:p>
          </table:table-cell>
          <table:table-cell office:string-value="12426" office:value-type="string">
            <text:p>1242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85748" office:value-type="string">
            <text:p>1085748</text:p>
          </table:table-cell>
          <table:table-cell office:string-value="14252" office:value-type="string">
            <text:p>1425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701" office:value-type="string">
            <text:p>1701</text:p>
          </table:table-cell>
          <table:table-cell office:string-value="18299" office:value-type="string">
            <text:p>18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5993" office:value-type="string">
            <text:p>5993</text:p>
          </table:table-cell>
          <table:table-cell office:string-value="129007" office:value-type="string">
            <text:p>12900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3001" office:value-type="string">
            <text:p>3001</text:p>
          </table:table-cell>
          <table:table-cell office:string-value="28999" office:value-type="string">
            <text:p>28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1751" office:value-type="string">
            <text:p>1751</text:p>
          </table:table-cell>
          <table:table-cell office:string-value="10699" office:value-type="string">
            <text:p>106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20" office:value-type="string">
            <text:p>20</text:p>
          </table:table-cell>
          <table:table-cell office:string-value="5221" office:value-type="string">
            <text:p>522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301" office:value-type="string">
            <text:p>1301</text:p>
          </table:table-cell>
          <table:table-cell office:string-value="98699" office:value-type="string">
            <text:p>986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600" office:value-type="string">
            <text:p>600</text:p>
          </table:table-cell>
          <table:table-cell office:string-value="15000" office:value-type="string">
            <text:p>1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1945" office:value-type="string">
            <text:p>1945</text:p>
          </table:table-cell>
          <table:table-cell office:string-value="29592" office:value-type="string">
            <text:p>2959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6232" office:value-type="string">
            <text:p>36232</text:p>
          </table:table-cell>
          <table:table-cell office:string-value="163768" office:value-type="string">
            <text:p>16376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96546" office:value-type="string">
            <text:p>96546</text:p>
          </table:table-cell>
          <table:table-cell office:string-value="36146" office:value-type="string">
            <text:p>3614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5121" office:value-type="string">
            <text:p>45121</text:p>
          </table:table-cell>
          <table:table-cell office:string-value="429879" office:value-type="string">
            <text:p>42987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23:19:02</meta:creation-date>
    <meta:editing-cycles>1</meta:editing-cycles>
    <dc:language>en</dc:language>
    <dc:creator>ZETHOU-WWEXT04P$</dc:creator>
    <dc:date>2026-09-13T23:19:04</dc:date>
    <meta:editing-duration>PT1.358S</meta:editing-duration>
  </office:meta>
</office:document-meta>
</file>